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TableColumn4" style:family="table-column">
      <style:table-column-properties style:column-width="0.684in"/>
    </style:style>
    <style:style style:name="TableColumn5" style:family="table-column">
      <style:table-column-properties style:column-width="0.018in"/>
    </style:style>
    <style:style style:name="Table3" style:family="table">
      <style:table-properties style:width="0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none" style:writing-mode="lr-tb" fo:padding-top="0in" fo:padding-left="0.0069in" fo:padding-bottom="0in" fo:padding-right="0.0069in"/>
    </style:style>
    <style:style style:name="TableCell8" style:family="table-cell">
      <style:table-cell-properties fo:border="none" style:writing-mode="lr-tb" fo:padding-top="0in" fo:padding-left="0.0069in" fo:padding-bottom="0in" fo:padding-right="0.0069in"/>
    </style:style>
    <style:style style:name="P9" style:parent-style-name="Обычный" style:family="paragraph">
      <style:text-properties text:display="none"/>
    </style:style>
    <style:style style:name="TableColumn11" style:family="table-column">
      <style:table-column-properties style:column-width="1.2576in"/>
    </style:style>
    <style:style style:name="TableColumn12" style:family="table-column">
      <style:table-column-properties style:column-width="1.6298in"/>
    </style:style>
    <style:style style:name="Table10" style:family="table">
      <style:table-properties style:width="0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none" style:writing-mode="lr-tb" fo:padding-top="0in" fo:padding-left="0.0069in" fo:padding-bottom="0in" fo:padding-right="0.0069in"/>
    </style:style>
    <style:style style:name="TableCell15" style:family="table-cell">
      <style:table-cell-properties fo:border="none" style:writing-mode="lr-tb" fo:padding-top="0in" fo:padding-left="0.0069in" fo:padding-bottom="0in" fo:padding-right="0.0069in"/>
    </style:style>
    <style:style style:name="P16" style:parent-style-name="Нормальный" style:family="paragraph">
      <style:paragraph-properties fo:text-align="end" fo:text-indent="0in"/>
    </style:style>
    <style:style style:name="TableColumn18" style:family="table-column">
      <style:table-column-properties style:column-width="2.4409in" style:use-optimal-column-width="false"/>
    </style:style>
    <style:style style:name="TableColumn19" style:family="table-column">
      <style:table-column-properties style:column-width="4.0159in" style:use-optimal-column-width="false"/>
    </style:style>
    <style:style style:name="Table17" style:family="table">
      <style:table-properties style:width="6.4569in" fo:margin-left="0in" table:align="left"/>
    </style:style>
    <style:style style:name="TableRow20" style:family="table-row">
      <style:table-row-properties style:use-optimal-row-height="false"/>
    </style:style>
    <style:style style:name="TableCell21" style:family="table-cell">
      <style:table-cell-properties fo:border="none" style:writing-mode="lr-tb" fo:padding-top="0in" fo:padding-left="0.0069in" fo:padding-bottom="0in" fo:padding-right="0.0069in"/>
    </style:style>
    <style:style style:name="TableCell22" style:family="table-cell">
      <style:table-cell-properties fo:border="none" style:writing-mode="lr-tb" fo:padding-top="0in" fo:padding-left="0.0069in" fo:padding-bottom="0in" fo:padding-right="0.0069in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none" style:writing-mode="lr-tb" fo:padding-top="0in" fo:padding-left="0.0069in" fo:padding-bottom="0in" fo:padding-right="0.0069in"/>
    </style:style>
    <style:style style:name="TableCell25" style:family="table-cell">
      <style:table-cell-properties fo:border="none" style:writing-mode="lr-tb" fo:padding-top="0in" fo:padding-left="0.0069in" fo:padding-bottom="0in" fo:padding-right="0.0069in"/>
    </style:style>
    <style:style style:name="TableColumn27" style:family="table-column">
      <style:table-column-properties style:column-width="2.2048in" style:use-optimal-column-width="false"/>
    </style:style>
    <style:style style:name="TableColumn28" style:family="table-column">
      <style:table-column-properties style:column-width="4.527in" style:use-optimal-column-width="false"/>
    </style:style>
    <style:style style:name="Table26" style:family="table">
      <style:table-properties style:width="6.7319in" fo:margin-left="0in" table:align="lef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TableRow32" style:family="table-row">
      <style:table-row-properties style:use-optimal-row-height="false"/>
    </style:style>
    <style:style style:name="TableCell33" style:family="table-cell">
      <style:table-cell-properties fo:border="none" style:writing-mode="lr-tb" fo:padding-top="0in" fo:padding-left="0.0069in" fo:padding-bottom="0in" fo:padding-right="0.0069in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none" style:writing-mode="lr-tb" fo:padding-top="0in" fo:padding-left="0.0069in" fo:padding-bottom="0in" fo:padding-right="0.0069in"/>
    </style:style>
    <style:style style:name="TableCell37" style:family="table-cell">
      <style:table-cell-properties fo:border="none" style:writing-mode="lr-tb" fo:padding-top="0in" fo:padding-left="0.0069in" fo:padding-bottom="0in" fo:padding-right="0.0069in"/>
    </style:style>
    <style:style style:name="P38" style:parent-style-name="Нормальный" style:family="paragraph">
      <style:paragraph-properties fo:text-align="center" fo:text-indent="0in"/>
    </style:style>
    <style:style style:name="P39" style:parent-style-name="Нормальный" style:family="paragraph">
      <style:paragraph-properties fo:text-align="center" fo:text-indent="0in"/>
    </style:style>
    <style:style style:name="TableColumn41" style:family="table-column">
      <style:table-column-properties style:column-width="2.1409in"/>
    </style:style>
    <style:style style:name="TableColumn42" style:family="table-column">
      <style:table-column-properties style:column-width="0.7958in"/>
    </style:style>
    <style:style style:name="Table40" style:family="table">
      <style:table-properties style:width="0in" fo:margin-left="0in" table:align="left"/>
    </style:style>
    <style:style style:name="TableRow43" style:family="table-row">
      <style:table-row-properties/>
    </style:style>
    <style:style style:name="TableCell44" style:family="table-cell">
      <style:table-cell-properties fo:border="none" style:writing-mode="lr-tb" fo:padding-top="0in" fo:padding-left="0.0069in" fo:padding-bottom="0in" fo:padding-right="0.0069in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P46" style:parent-style-name="Нормальный" style:family="paragraph">
      <style:paragraph-properties fo:text-align="end" fo:text-indent="0in"/>
    </style:style>
    <style:style style:name="TableColumn48" style:family="table-column">
      <style:table-column-properties style:column-width="0.4437in"/>
    </style:style>
    <style:style style:name="TableColumn49" style:family="table-column">
      <style:table-column-properties style:column-width="1.934in"/>
    </style:style>
    <style:style style:name="Table47" style:family="table">
      <style:table-properties style:width="0in" fo:margin-left="0in" table:align="left"/>
    </style:style>
    <style:style style:name="TableRow50" style:family="table-row">
      <style:table-row-properties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P53" style:parent-style-name="Нормальный" style:family="paragraph">
      <style:paragraph-properties fo:text-align="end" fo:text-indent="0in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s://arbitr.garant.ru/document/redirect/66965278/0" office:target-frame-name="_top" xlink:show="replace">Постановление Девятого арбитражного апелляционного суда от 4 августа 2026 г. N 09АП-26298/26 по делу N А40-281931/2025</text:a></text:h>
      <text:p text:style-name="Нормальный"/>
      <table:table table:style-name="Table3">
        <table:table-columns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Прижатыйвлево">г. Москва</text:p>
          </table:table-cell>
          <table:table-cell table:style-name="TableCell8">
            <text:p text:style-name="Нормальный"/>
          </table:table-cell>
        </table:table-row>
      </table:table>
      <text:p text:style-name="P9"/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Прижатыйвлево">04 августа 2026 г.</text:p>
          </table:table-cell>
          <table:table-cell table:style-name="TableCell15">
            <text:p text:style-name="P16">Дело N А40-281931/25</text:p>
          </table:table-cell>
        </table:table-row>
      </table:table>
      <text:p text:style-name="Нормальный"/>
      <text:p text:style-name="Нормальный">Резолютивная часть постановления объявлена 27 июля 2026 года.</text:p>
      <text:p text:style-name="Нормальный">Постановление изготовлено в полном объеме 04 августа 2026 года.</text:p>
      <text:p text:style-name="Нормальный"/>
      <text:p text:style-name="Нормальный">Девятый арбитражный апелляционный суд в составе:</text:p>
      <text:p text:style-name="Нормальный">председательствующего судьи: В.А. Яцевой</text:p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Нормальный">судей:</text:p>
          </table:table-cell>
          <table:table-cell table:style-name="TableCell22">
            <text:p text:style-name="Нормальный">Т.Б. Красновой, С.Л. Захарова,</text:p>
          </table:table-cell>
        </table:table-row>
        <table:table-row table:style-name="TableRow23">
          <table:table-cell table:style-name="TableCell24">
            <text:p text:style-name="Нормальный">при ведении протокола</text:p>
          </table:table-cell>
          <table:table-cell table:style-name="TableCell25">
            <text:p text:style-name="Нормальный">секретарем судебного заседания А.А. Леликовым,</text:p>
          </table:table-cell>
        </table:table-row>
      </table:table>
      <text:p text:style-name="Нормальный">рассмотрев в открытом судебном заседании апелляционную жалобу ООО "Строй-Инвест"</text:p>
      <text:p text:style-name="Нормальный">на<text:s/><text:a xlink:href="https://arbitr.garant.ru/document/redirect/583969603/0" office:target-frame-name="_top" xlink:show="replace">решение</text:a><text:s/>Арбитражного суда города Москвы от 06.04.2026 по делу N А40-281931/25,</text:p>
      <text:p text:style-name="Нормальный">по заявлению Общества с ограниченной ответственностью "Строй-Инвест" (ОГРН: 1155038000237, ИНН: 5038110481)</text:p>
      <text:p text:style-name="Нормальный">к Управлению Федеральной антимонопольной службы по г. Москве (ИНН: 7706096339, ОГРН: 1037706061150)</text:p>
      <text:p text:style-name="Нормальный">третьи лица: 1) Федеральное казенное учреждение "Центр по обеспечению деятельности Казначейства России", 2) АО"ЕЭТП"</text:p>
      <text:p text:style-name="Нормальный">о признании незаконным решения,</text:p>
      <text:p text:style-name="Нормальный">при участии в судебном заседании представителей:</text:p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Нормальный">от заявителя:</text:p>
          </table:table-cell>
          <table:table-cell table:style-name="TableCell31">
            <text:p text:style-name="Нормальный">Князева К.В. - по дов. от 09.06.2026</text:p>
          </table:table-cell>
        </table:table-row>
        <table:table-row table:style-name="TableRow32">
          <table:table-cell table:style-name="TableCell33">
            <text:p text:style-name="Нормальный">от заинтересованного лица:</text:p>
          </table:table-cell>
          <table:table-cell table:style-name="TableCell34">
            <text:p text:style-name="Нормальный">Сулейманов К.А. - по дов. от 30.12.2025</text:p>
          </table:table-cell>
        </table:table-row>
        <table:table-row table:style-name="TableRow35">
          <table:table-cell table:style-name="TableCell36">
            <text:p text:style-name="Нормальный">от третьих лиц:</text:p>
          </table:table-cell>
          <table:table-cell table:style-name="TableCell37">
            <text:p text:style-name="Нормальный">1) Василов Д.А. - по дов. от 30.01.2026; 2) не явился, извещен</text:p>
          </table:table-cell>
        </table:table-row>
      </table:table>
      <text:p text:style-name="P38">УСТАНОВИЛ:</text:p>
      <text:p text:style-name="Нормальный">Общество с ограниченной ответственностью "Строй-Инвест" (далее - заявитель, общество) обратилось в Арбитражный суд города Москвы с заявлением о признании недействительным решения Управления Федеральной антимонопольной службы по г. Москве (далее - заинтересованное лицо, Московское УФАС России, антимонопольный орган) от 01.09.2025 по делу N 077/10/104-10783/2025.</text:p>
      <text:p text:style-name="Нормальный">К участию в деле в качестве третьих лиц, не заявляющих самостоятельных требований на предмет спора, привлечены Федеральное казенное учреждение "Центр по обеспечению деятельности Казначейства России" (далее - ФКУ "ЦОКР", учреждение, заказчик), АО "ЕЭТП" (далее - оператор электронной торговой площадки).</text:p>
      <text:p text:style-name="Нормальный"><text:a xlink:href="https://arbitr.garant.ru/document/redirect/583969603/0" office:target-frame-name="_top" xlink:show="replace">Решением</text:a><text:s/>Арбитражного суда города Москвы от 06.04.2026 в удовлетворении заявленных требований отказано.</text:p>
      <text:p text:style-name="Нормальный">С вынесенным решением не согласился заявитель, обжаловав его в апелляционном порядке. Заявитель считает решение суда первой инстанции незаконным и необоснованным, подлежащим отмене, поскольку при его вынесении были допущены существенные нарушения норм материального права, суд первой инстанции не дал надлежащей оценки представленным доказательствам и не учел все существенные обстоятельства дела.</text:p>
      <text:p text:style-name="Нормальный">Лица, участвующие в деле, о времени и месте рассмотрения апелляционной жалобы извещены надлежащим образом, в том числе публично путем размещения указанной информации на официальном сайте Девятого арбитражного апелляционного суда в сети Интернет (www.9aas.arbitr.ru) и Картотеке арбитражных дел по веб-адресу: (www.kad.arbitr.ru).</text:p>
      <text:p text:style-name="Нормальный">В судебном заседании представитель заявителя доводы апелляционной жалобы поддержал в полном объеме, просил отменить решение суда первой инстанции, поскольку считает его незаконным<text:s/><text:soft-page-break/>и необоснованным, и принять по делу новый судебный акт об удовлетворении заявленных требований.</text:p>
      <text:p text:style-name="Нормальный">Представитель антимонопольного органа в судебном заседании выразил несогласие с доводами апелляционной жалобы, просил оставить решение без изменения, апелляционную жалобу - без удовлетворения, считая решение суда первой инстанции законным и обоснованным.</text:p>
      <text:p text:style-name="Нормальный">Представитель учреждения в судебном заседании возражал против удовлетворения апелляционной жалобы. Письменные пояснения учреждения в порядке<text:s/><text:a xlink:href="https://arbitr.garant.ru/document/redirect/12127526/81" office:target-frame-name="_top" xlink:show="replace">статьи 81</text:a><text:s/>АПК РФ приобщены судом к материалам дела.</text:p>
      <text:p text:style-name="Нормальный">АО "ЕЭТП", будучи уведомленным надлежащим образом о дате, времени и месте судебного разбирательства, своего представителя в судебное заседание не направил, в связи с чем апелляционная жалоба рассмотрена в порядке, предусмотренном<text:s/><text:a xlink:href="https://arbitr.garant.ru/document/redirect/12127526/123" office:target-frame-name="_top" xlink:show="replace">ст. 123</text:a>,<text:s/><text:a xlink:href="https://arbitr.garant.ru/document/redirect/12127526/156" office:target-frame-name="_top" xlink:show="replace">156</text:a><text:s/>АПК РФ, в отсутствие представителя указанного лица.</text:p>
      <text:p text:style-name="Нормальный">Проверив законность и обоснованность решения в соответствии со<text:s/><text:a xlink:href="https://arbitr.garant.ru/document/redirect/12127526/266" office:target-frame-name="_top" xlink:show="replace">статьями 266</text:a><text:s/>и<text:s/><text:a xlink:href="https://arbitr.garant.ru/document/redirect/12127526/268" office:target-frame-name="_top" xlink:show="replace">268</text:a><text:s/>АПК РФ, Девятый арбитражный апелляционный суд с учетом исследованных доказательств по делу, доводов апелляционной жалобы и возражений на них, не находит оснований для удовлетворения апелляционной жалобы и отмены или изменения решения арбитражного суда, принятого в соответствии с действующим законодательством Российской Федерации.</text:p>
      <text:p text:style-name="Нормальный">Как следует из материалов дела и установлено судом первой инстанции, в Московское УФАС России поступило обращение заказчика о проведении проверки по факту уклонения ООО "Строй-Инвест" от заключения контракта по результатам электронного аукциона на оказание услуг по уборке и санитарному содержанию административных зданий (помещений) и прилегающих территорий (реестровый N 0895100000125000250) (далее - аукцион).</text:p>
      <text:p text:style-name="Нормальный">По результатам проверки обращения Комиссией Московское УФАС России было принято решение 01.09.2025 по делу N 077/10/104-10783/2025 о включении общества "Строй-Инвест" в реестр недобросовестных поставщиков сроком на два года, в связи с уклонением от заключения контракта.</text:p>
      <text:p text:style-name="Нормальный">Посчитав, что указанное решение антимонопольного органа не соответствует фактическим обстоятельствам дела, не основано на положениях действующего законодательства, заявитель обратился с настоящим заявлением в суд.</text:p>
      <text:p text:style-name="Нормальный">Руководствуясь положениями<text:s/><text:a xlink:href="https://arbitr.garant.ru/document/redirect/70353464/0" office:target-frame-name="_top" xlink:show="replace">Федерального закона</text:a><text:s/>от 05.04.2013 N 44-ФЗ "О контрактной системе в сфере закупок товаров, работ, услуг для обеспечения государственных и муниципальных нужд" (далее -<text:s/><text:a xlink:href="https://arbitr.garant.ru/document/redirect/70353464/0" office:target-frame-name="_top" xlink:show="replace">Закон</text:a><text:s/>о контрактной системе,<text:s/><text:a xlink:href="https://arbitr.garant.ru/document/redirect/70353464/0" office:target-frame-name="_top" xlink:show="replace">Закон</text:a><text:s/>от 05.04.2013 N44-ФЗ), суд первой инстанции пришел к выводу о законности и обоснованности оспариваемого решения антимонопольного органа и отказал в удовлетворении заявленного требования.</text:p>
      <text:p text:style-name="Нормальный">Соглашаясь с выводами суда первой инстанции и отклоняя доводы апелляционной жалобы, суд апелляционной инстанции отмечает следующее.</text:p>
      <text:p text:style-name="Нормальный">В силу<text:s/><text:a xlink:href="https://arbitr.garant.ru/document/redirect/12127526/19801" office:target-frame-name="_top" xlink:show="replace">части 1 статьи 198</text:a>,<text:s/><text:a xlink:href="https://arbitr.garant.ru/document/redirect/12127526/20004" office:target-frame-name="_top" xlink:show="replace">части 4 статьи 200</text:a><text:s/>АПК РФ решения органов, осуществляющих публичные полномочия, могут быть признаны незаконными, если они не соответствуют закону или иному нормативному правовому акту и нарушают права и законные интересы заявителя в сфере предпринимательской деятельности.</text:p>
      <text:p text:style-name="Нормальный">Обязанность доказывания законности принятия оспариваемого решения, обстоятельств, послуживших основанием для его принятия, возлагается на орган, принявший решение (<text:a xlink:href="https://arbitr.garant.ru/document/redirect/12127526/20005" office:target-frame-name="_top" xlink:show="replace">часть 5 статьи 200</text:a><text:s/>Кодекса).</text:p>
      <text:p text:style-name="Нормальный">Отношения, направленные на обеспечение государственных и муниципальных нужд в целях повышения эффективности, результативности осуществления закупок товаров, работ, услуг, обеспечения гласности и прозрачности осуществления таких закупок, предотвращения коррупции и других злоупотреблений в сфере таких закупок, регулирует<text:s/><text:a xlink:href="https://arbitr.garant.ru/document/redirect/70353464/0" office:target-frame-name="_top" xlink:show="replace">Закон</text:a><text:s/>N 44-ФЗ.</text:p>
      <text:p text:style-name="Нормальный">В целях обеспечения исполнения лицом принятых на себя в рамках процедуры размещения государственного или муниципального заказа обязательств, защиты добросовестной конкуренции и предотвращения злоупотреблений в сфере размещения заказов со стороны недобросовестных действий поставщиков (исполнителей, подрядчиков)<text:s/><text:a xlink:href="https://arbitr.garant.ru/document/redirect/70353464/0" office:target-frame-name="_top" xlink:show="replace">Законом</text:a><text:s/>N 44-ФЗ предусмотрено создание реестра недобросовестных поставщиков (подрядчиков, исполнителей).</text:p>
      <text:p text:style-name="Нормальный">В соответствии с<text:s/><text:a xlink:href="https://arbitr.garant.ru/document/redirect/70353464/1041" office:target-frame-name="_top" xlink:show="replace">частью 1 статьи 104</text:a><text:s/>Закона N 44-ФЗ,<text:s/><text:a xlink:href="https://arbitr.garant.ru/document/redirect/401422596/1000" office:target-frame-name="_top" xlink:show="replace">Правилами</text:a><text:s/>ведения реестра недобросовестных поставщиков (подрядчиков, исполнителей), утвержденными<text:s/><text:a xlink:href="https://arbitr.garant.ru/document/redirect/401422596/0" office:target-frame-name="_top" xlink:show="replace">постановлением</text:a><text:s/><text:soft-page-break/>Правительства Российской Федерации от 30.06.2021 N 1078 (далее - Правила N 1078) ведение реестра недобросовестных поставщиков (подрядчиков, исполнителей) осуществляет антимонопольный орган.</text:p>
      <text:p text:style-name="Нормальный">В реестр недобросовестных поставщиков включается информация об участниках закупок, уклонившихся от заключения контрактов, а также о поставщиках (подрядчиках, исполнителях), не исполнивших или ненадлежащим образом исполнивших обязательства, предусмотренные контрактами (<text:a xlink:href="https://arbitr.garant.ru/document/redirect/70353464/1042" office:target-frame-name="_top" xlink:show="replace">часть 2 статьи 104</text:a><text:s/>Закона N 44-ФЗ).</text:p>
      <text:p text:style-name="Нормальный">В силу<text:s/><text:a xlink:href="https://arbitr.garant.ru/document/redirect/70353464/1047" office:target-frame-name="_top" xlink:show="replace">части 7 статьи 104</text:a><text:s/><text:a xlink:href="https://arbitr.garant.ru/document/redirect/70353464/0" office:target-frame-name="_top" xlink:show="replace">Закона</text:a><text:s/>N 44-ФЗ,<text:s/><text:a xlink:href="https://arbitr.garant.ru/document/redirect/401422596/1013" office:target-frame-name="_top" xlink:show="replace">пункта 13</text:a><text:s/>Правил N 1078 не позднее пяти рабочих дней со дня, следующего за днем поступления обращения, орган контроля рассматривает обращение, проводит проверку содержащихся в обращении фактов, свидетельствующих об уклонении участника закупки от заключения контракта, а также внеплановую проверку, предусмотренную пунктом 5 части 15 статьи 99 данного закона.</text:p>
      <text:p text:style-name="Нормальный">Порядок заключения контракта по результатам электронного аукциона установлен в<text:s/><text:a xlink:href="https://arbitr.garant.ru/document/redirect/70353464/51" office:target-frame-name="_top" xlink:show="replace">статье 51</text:a><text:s/><text:a xlink:href="https://arbitr.garant.ru/document/redirect/70353464/0" office:target-frame-name="_top" xlink:show="replace">Закона</text:a><text:s/>N 44-ФЗ.</text:p>
      <text:p text:style-name="Нормальный">В соответствии с<text:s/><text:a xlink:href="https://arbitr.garant.ru/document/redirect/70353464/511" office:target-frame-name="_top" xlink:show="replace">частью 1 статьи 51</text:a><text:s/>Закона N 44-ФЗ участники закупки, заявки которых не отозваны в соответствии с данным законом, обязаны подписать контракт в порядке, установленном данной статьей.</text:p>
      <text:p text:style-name="Нормальный">В соответствии с<text:s/><text:a xlink:href="https://arbitr.garant.ru/document/redirect/70353464/517" office:target-frame-name="_top" xlink:show="replace">частью 7 статьи 51</text:a><text:s/>Закона N 44-ФЗ заказчик заключает контракт с участником закупки, заявке которого присвоен следующий порядковый номер и который не отозвал такую заявку.</text:p>
      <text:p text:style-name="Нормальный"><text:a xlink:href="https://arbitr.garant.ru/document/redirect/70353464/439" office:target-frame-name="_top" xlink:show="replace">Частью 9 статьи 43</text:a><text:s/>Закона о контрактной системе не допускается отзыв заявок, которым присвоены первые три порядковых номера.</text:p>
      <text:p text:style-name="Нормальный"><text:a xlink:href="https://arbitr.garant.ru/document/redirect/70353464/5161" office:target-frame-name="_top" xlink:show="replace">Пунктом 1 части 6 статьи 51</text:a><text:s/>Закона о контрактной системе установлено, что в случае, если участником закупки, с которым заключается контракт, не выполнены требования, предусмотренные<text:s/><text:a xlink:href="https://arbitr.garant.ru/document/redirect/70353464/513" office:target-frame-name="_top" xlink:show="replace">частью 3 статьи 51</text:a><text:s/>Закона о контрактной системе и<text:s/><text:a xlink:href="https://arbitr.garant.ru/document/redirect/70353464/515" office:target-frame-name="_top" xlink:show="replace">частью 5 статьи 51</text:a><text:s/>Закона о контрактной системе, такой участник закупки считается уклонившимся от заключения контракта.</text:p>
      <text:p text:style-name="Нормальный"><text:a xlink:href="https://arbitr.garant.ru/document/redirect/70353464/961" office:target-frame-name="_top" xlink:show="replace">Частью 1 статьи 96</text:a><text:s/>Закона N 44-ФЗ предусмотрено, что заказчиком, за исключением случаев, предусмотренных частью 2 настоящей статьи, в извещении об осуществлении закупки, документации о закупке, проекте контракта, приглашении должно быть установлено требование об обеспечении исполнения контракта.</text:p>
      <text:p text:style-name="Нормальный"><text:a xlink:href="https://arbitr.garant.ru/document/redirect/70353464/964" office:target-frame-name="_top" xlink:show="replace">Частью 4 статьи 96</text:a><text:s/>Закона N 44-ФЗ установлено, что контракт заключается после предоставления участником закупки, с которым заключается контракт, обеспечения исполнения контракта в соответствии с настоящим Федеральным законом. В случае не предоставления участником закупки, с которым заключается контракт, обеспечения исполнения контракта в срок, установленный для заключения контракта, такой участник считается уклонившимся от заключения контракта (<text:a xlink:href="https://arbitr.garant.ru/document/redirect/70353464/965" office:target-frame-name="_top" xlink:show="replace">часть 5 статьи 96</text:a><text:s/>Закона N 44-ФЗ).</text:p>
      <text:p text:style-name="Нормальный">Принимая решение по настоящему делу, суд первой инстанции, полно и всесторонне исследовал имеющие значение для правильного рассмотрения дела обстоятельства, правильно применил и истолковал нормы материального и процессуального права и на их основании сделал обоснованный вывод об отсутствии оснований для удовлетворения заявленных предпринимателем требований.</text:p>
      <text:p text:style-name="Нормальный">Доводы апелляционной жалобы о незаконности решения суда первой инстанции признаются коллегией несостоятельными, исходя из следующего.</text:p>
      <text:p text:style-name="Нормальный">Как следует из установленных по делу фактических обстоятельств, согласно протоколу подведения итогов определения поставщика (подрядчика, исполнителя) от 12.08.2025 N ИЭА1 ООО "Строй-Инвест" было признано победителем электронного аукциона N 0895100000125000250.</text:p>
      <text:p text:style-name="Нормальный">Заказчик, в соответствии с пунктом 1 части 2 статьи 51 Закона N 44-ФЗ, 14.08.2025 разместил проект контракта.</text:p>
      <text:p text:style-name="Нормальный">В соответствии с<text:s/><text:a xlink:href="https://arbitr.garant.ru/document/redirect/70353464/5132" office:target-frame-name="_top" xlink:show="replace">пунктом 2 части 3 статьи 51</text:a><text:s/><text:a xlink:href="https://arbitr.garant.ru/document/redirect/70353464/0" office:target-frame-name="_top" xlink:show="replace">Закона</text:a><text:s/>N 44-ФЗ, если у участника закупки, с которым по итогам проведения электронного аукциона заключается контракт, есть замечания к проекту контракта, то он в течение пяти рабочих дней, следующих за днем размещения заказчиком проекта контракта, составляет протокол разногласий и загружает его на площадку и с ее использованием в ЕИС.</text:p>
      <text:soft-page-break/>
      <text:p text:style-name="Нормальный">В рассматриваемом случае, 21.08.2025 победителем на электронной площадке размещен протокол разногласий, а 22.08.2025 заказчиком размещен доработанный проект контракта.</text:p>
      <text:p text:style-name="Нормальный">Участник закупки, с которым заключается контракт, должен подписать проект контракта и при необходимости предоставить обеспечение исполнения контракта в течение одного рабочего дня, следующего за днем размещения заказчиком проекта контракта.</text:p>
      <text:p text:style-name="Нормальный">По состоянию на 25.08.2025 ООО "Строй-Инвест" не подписал проект контракта и не предоставил обеспечение исполнения контракта.</text:p>
      <text:p text:style-name="Нормальный">В связи с этим заказчик на следующий день (26.08.2025) официально зафиксировал факт уклонения от заключения контракта, разместив в ЕИС соответствующий протокол.</text:p>
      <text:p text:style-name="Нормальный">Несмотря на представленные представителем победителя объяснения о попытках получить банковской гарантии для обеспечения исполнения контракта, комиссия антимонопольного органа установила отсутствие документального подтверждения объективных обстоятельств, препятствовавших своевременному подписанию контракта.</text:p>
      <text:p text:style-name="Нормальный">Учитывая, что участником не были выполнены обязательные действия по подписанию проекта контракта усиленной электронной подписью и предоставлению обеспечения исполнения контракта в установленные сроки, антимонопольный орган признал действия заказчика по признанию победителя уклонившимся от заключения контракта правомерными и принял решение о включении ООО "Строй-Инвест" в реестр недобросовестных поставщиков сроком на два года.</text:p>
      <text:p text:style-name="Нормальный">Судебная коллегия, проанализировав доводы заявителя, приходит к выводу, что отказы кредитных организаций в выдаче банковской гарантии, на которые ссылается общество, относятся к сфере предпринимательских рисков.</text:p>
      <text:p text:style-name="Нормальный">Данные обстоятельства не могут служить доказательством объективной невозможности подписания государственного контракта и предоставления обеспечения его исполнения, поскольку не выходят за рамки рисков, которые участник закупки должен учитывать при подаче заявки на участие в торгах.</text:p>
      <text:p text:style-name="Нормальный">Такие ситуации не могут рассматриваться как непреодолимые препятствия, освобождающие от обязанности заключить контракт в установленные сроки.</text:p>
      <text:p text:style-name="Нормальный">Кроме того, ООО "Строй-Инвест", будучи субъектом малого предпринимательства, в качестве освобождения от предоставления обеспечения исполнения контракта, достаточно было направить информацию из реестра исполненных контрактов, с учетом положений<text:s/><text:a xlink:href="https://arbitr.garant.ru/document/redirect/70353464/96810" office:target-frame-name="_top" xlink:show="replace">части 8.1 статьи 96</text:a><text:s/>Закона N 44-ФЗ. Такая информация представляется участником закупки до заключения контракта, при этом сумма цен таких контрактов должна составлять не менее начальной (максимальной) цены контракта, указанной в извещении об осуществлении закупки и документации о закупке.</text:p>
      <text:p text:style-name="Нормальный">Вопреки доводам апелляционной жалобы, несмотря на то, что информация об исполненных контрактах является общедоступной в ЕИС,<text:s/><text:a xlink:href="https://arbitr.garant.ru/document/redirect/70353464/0" office:target-frame-name="_top" xlink:show="replace">Закон</text:a><text:s/>N 44-ФЗ устанавливает императивную обязанность участника закупки самостоятельно предоставить сведения из реестра контрактов, подтверждающие исполнение трех контрактов без применения неустоек.</text:p>
      <text:p text:style-name="Нормальный">Таким образом, довод о том, что наличие информации в ЕИС само по себе не освобождает участника от обязанности представить информацию, подтверждающую три исполненных контракта, в целях освобождения от обязанности по внесению обеспечения исполнения контракта согласно<text:s/><text:a xlink:href="https://arbitr.garant.ru/document/redirect/70353464/96810" office:target-frame-name="_top" xlink:show="replace">части 8.1 статьи 96</text:a><text:s/>Закона N 44-ФЗ, является необоснованным и противоречит положениям закона.</text:p>
      <text:p text:style-name="Нормальный">Если участник, с которым должен быть заключён контракт, не выполнил требования (не подписал контракт или не предоставил обеспечение), он считается уклонившимся от заключения контракта.</text:p>
      <text:p text:style-name="Нормальный">Подтверждение объективной невозможности подписать контракт и оформить надлежащее обеспечение его исполнения в установленные сроки, заявителем не представлено.</text:p>
      <text:p text:style-name="Нормальный">В настоящем случае Московским УФАС России исследованы все имеющиеся по делу доказательства, дана надлежащая правовая оценка всех действий заявителя, которая в своей совокупности и взаимной связи позволила антимонопольному органу прийти к обоснованному выводу о необходимости включения сведений о нем в реестр недобросовестных поставщиков.</text:p>
      <text:p text:style-name="Нормальный">Принимая решение об участии в закупке в электронной форме и подавая соответствующую заявку, участник закупки несет риск наступления неблагоприятных последствий в случае признания его победителем и уклонения от заключения контракта. При этом уклонение от заключения контракта может выражаться как в совершении действий, осуществленных с указанной целью, так и в их<text:s/><text:soft-page-break/>совершении по неосторожности, либо в бездействии, когда участник закупки по небрежности не принимает достаточных мер по соблюдению норм и правил, необходимых для заключения контракта, чем создает условия, влекущие невозможность подписания контракта.</text:p>
      <text:p text:style-name="Нормальный">При таких обстоятельствах суд первой инстанции правомерно согласился с позицией антимонопольного органа, признавшего поведение ООО "Строй-Инвест" не отвечающим требованиям добросовестности и разумности.</text:p>
      <text:p text:style-name="Нормальный">В настоящем случае заявителем не были предприняты все необходимые и разумные меры с целью заключения контракта, в связи с чем включение заявителя в реестр недобросовестных поставщиков в настоящем случае является необходимой мерой его ответственности, поскольку служит для ограждения государственных заказчиков от недобросовестных поставщиков.</text:p>
      <text:p text:style-name="Нормальный">На основании изложенного, судебная коллегия соглашается с выводами суда первой инстанции, что оспариваемое решение антимонопольного органа вынесено с соблюдением норм<text:s/><text:a xlink:href="https://arbitr.garant.ru/document/redirect/70353464/0" office:target-frame-name="_top" xlink:show="replace">Закона</text:a><text:s/>о контрактной системе, в пределах компетенции антимонопольного органа, не препятствует осуществлению деятельности заявителя и не нарушает его права и законные интересы в сфере предпринимательской и иной экономической деятельности.</text:p>
      <text:p text:style-name="Нормальный">В соответствии с<text:s/><text:a xlink:href="https://arbitr.garant.ru/document/redirect/12127526/19801" office:target-frame-name="_top" xlink:show="replace">ч. 1 ст. 198</text:a>,<text:s/><text:a xlink:href="https://arbitr.garant.ru/document/redirect/12127526/20004" office:target-frame-name="_top" xlink:show="replace">ч. 4 ст. 200</text:a>,<text:s/><text:a xlink:href="https://arbitr.garant.ru/document/redirect/12127526/20103" office:target-frame-name="_top" xlink:show="replace">ч. 3 ст. 201</text:a><text:s/>АПК РФ ненормативный правовой акт может быть признан судом недействительным, а решения и действия незаконными при одновременном их несоответствии закону и нарушении ими прав и законных интересов заявителя в сфере предпринимательской и иной экономической деятельности.</text:p>
      <text:p text:style-name="Нормальный">Поскольку указанная совокупность оснований установлена не была, суд первой инстанции принял законное и обоснованное решение об отказе в удовлетворении требований.</text:p>
      <text:p text:style-name="Нормальный">Доводы апелляционной жалобы проверены апелляционным судом и отклонены, поскольку противоречат фактическим обстоятельствам дела, основаны на неправильном толковании норм действующего законодательства и не могут повлиять на законность и обоснованность принятого решения суда первой инстанции.</text:p>
      <text:p text:style-name="Нормальный">Применительно к<text:s/><text:a xlink:href="https://arbitr.garant.ru/document/redirect/12127526/26801" office:target-frame-name="_top" xlink:show="replace">части 1 статьи 268</text:a><text:s/>АПК РФ у апелляционного суда отсутствуют правовые основания для переоценки выводов суда первой инстанции</text:p>
      <text:p text:style-name="Нормальный">Учитывая изложенное, суд апелляционной инстанции полагает, что суд первой инстанции принял законное и обоснованное решение, полно и правильно установил обстоятельства дела, применил нормы материального права, подлежащие применению, и не допустил нарушения процессуального закона, в связи с чем, оснований для отмены или изменения судебного акта не имеется.</text:p>
      <text:p text:style-name="Нормальный">Обстоятельств, являющихся безусловным основанием в силу<text:s/><text:a xlink:href="https://arbitr.garant.ru/document/redirect/12127526/27004" office:target-frame-name="_top" xlink:show="replace">части 4 статьи 270</text:a><text:s/>АПК РФ для отмены судебного акта, коллегией не установлено.</text:p>
      <text:p text:style-name="Нормальный">Расходы по уплате государственной пошлины по апелляционной жалобе распределяются в соответствии со<text:s/><text:a xlink:href="https://arbitr.garant.ru/document/redirect/12127526/110" office:target-frame-name="_top" xlink:show="replace">статьей 110</text:a><text:s/>АПК РФ и подлежат отнесению на подателя жалобы.</text:p>
      <text:p text:style-name="Нормальный">На основании изложенного, и руководствуясь<text:s/><text:a xlink:href="https://arbitr.garant.ru/document/redirect/12127526/266" office:target-frame-name="_top" xlink:show="replace">статьями 266</text:a>,<text:s/><text:a xlink:href="https://arbitr.garant.ru/document/redirect/12127526/268" office:target-frame-name="_top" xlink:show="replace">268</text:a>,<text:s/><text:a xlink:href="https://arbitr.garant.ru/document/redirect/12127526/269" office:target-frame-name="_top" xlink:show="replace">269</text:a>,<text:s/><text:a xlink:href="https://arbitr.garant.ru/document/redirect/12127526/271" office:target-frame-name="_top" xlink:show="replace">271</text:a><text:s/>Арбитражного процессуального кодекса Российской Федерации, Девятый арбитражный апелляционный суд</text:p>
      <text:p text:style-name="P39">ПОСТАНОВИЛ:</text:p>
      <text:p text:style-name="Нормальный"><text:a xlink:href="https://arbitr.garant.ru/document/redirect/583969603/0" office:target-frame-name="_top" xlink:show="replace">решение</text:a><text:s/>Арбитражного суда города Москвы от 06.04.2026 по делу N А40-281931/25 оставить без изменения, апелляционную жалобу - без удовлетворения.</text:p>
      <text:p text:style-name="Нормальный">Постановление Девятого арбитражного апелляционного суда вступает в законную силу со дня его принятия и может быть обжаловано в течение двух месяцев со дня изготовления постановления в полном объеме в Арбитражный суд Московского округа.</text:p>
      <text:p text:style-name="Нормальный"/>
      <table:table table:style-name="Table40">
        <table:table-columns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Прижатыйвлево">Председательствующий судья</text:p>
          </table:table-cell>
          <table:table-cell table:style-name="TableCell45">
            <text:p text:style-name="P46">В.А. Яцева</text:p>
          </table:table-cell>
        </table:table-row>
      </table:table>
      <text:p text:style-name="Нормальный"/>
      <table:table table:style-name="Table47">
        <table:table-columns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Прижатыйвлево">Судьи</text:p>
          </table:table-cell>
          <table:table-cell table:style-name="TableCell52">
            <text:p text:style-name="P53">Т.Б. Краснова С.Л. Захаров</text:p>
          </table:table-cell>
        </table:table-row>
      </table:table>
      <text:p text:style-name="Нормальный"/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>
        <style:background-fill draw:fill="solid" draw:fill-color="#F0F0F0"/>
      </style:paragraph-properties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>
        <style:background-fill draw:fill="solid" draw:fill-color="#F0F0F0"/>
      </style:paragraph-properties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>
        <style:background-fill draw:fill="solid" draw:fill-color="#EAEFED"/>
      </style:paragraph-properties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  <style:background-fill draw:fill="solid" draw:fill-color="#FFF5AD"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  <style:background-fill draw:fill="solid" draw:fill-color="#F0F0F0"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/>
      </style:header>
      <style:footer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description>Документ экспортирован из системы ГАРАНТ</dc:description>
    <meta:initial-creator>НПП "Гарант-Сервис"</meta:initial-creator>
    <dc:creator>shkola133</dc:creator>
    <meta:creation-date>2026-09-08T09:44:00Z</meta:creation-date>
    <dc:date>2026-09-08T09:44:00Z</dc:date>
    <meta:template xlink:href="Normal" xlink:type="simple"/>
    <meta:editing-cycles>2</meta:editing-cycles>
    <meta:editing-duration>PT60S</meta:editing-duration>
    <meta:user-defined meta:name="Company">НПП "Гарант-Сервис"</meta:user-defined>
    <meta:document-statistic meta:page-count="5" meta:paragraph-count="44" meta:word-count="3355" meta:character-count="22436" meta:row-count="159" meta:non-whitespace-character-count="19125"/>
  </office:meta>
</office:document-meta>
</file>