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Courier New" svg:font-family="Courier New" style:font-family-generic="modern" style:font-pitch="fixed" svg:panose-1="2 7 3 9 2 2 5 2 4 4"/>
    <style:font-face style:name="Aptos Display" svg:font-family="Aptos Display" style:font-family-generic="swiss" style:font-pitch="variable"/>
  </office:font-face-decls>
  <office:automatic-styles>
    <style:style style:name="P1" style:parent-style-name="Заголовок1" style:master-page-name="MP0" style:family="paragraph">
      <style:paragraph-properties fo:break-before="page"/>
    </style:style>
    <style:style style:name="P3" style:parent-style-name="Нормальный" style:family="paragraph">
      <style:paragraph-properties fo:text-indent="0in"/>
    </style:style>
    <style:style style:name="P4" style:parent-style-name="Нормальный" style:family="paragraph">
      <style:paragraph-properties fo:text-align="end" fo:text-indent="0.4722in"/>
    </style:style>
    <style:style style:name="P5" style:parent-style-name="Нормальный" style:family="paragraph">
      <style:paragraph-properties fo:text-indent="0in"/>
    </style:style>
    <style:style style:name="P6" style:parent-style-name="Нормальный" style:family="paragraph">
      <style:paragraph-properties fo:text-align="center" fo:text-indent="0in"/>
    </style:style>
    <style:style style:name="P7" style:parent-style-name="Нормальный" style:family="paragraph">
      <style:paragraph-properties fo:text-indent="0in"/>
    </style:style>
    <style:style style:name="P8" style:parent-style-name="Нормальный" style:family="paragraph">
      <style:paragraph-properties fo:text-indent="0in"/>
    </style:style>
    <style:style style:name="P9" style:parent-style-name="Нормальный" style:family="paragraph">
      <style:paragraph-properties fo:text-indent="0in"/>
    </style:style>
    <style:style style:name="P10" style:parent-style-name="Нормальный" style:family="paragraph">
      <style:paragraph-properties fo:text-indent="0in"/>
    </style:style>
    <style:style style:name="P11" style:parent-style-name="Нормальный" style:family="paragraph">
      <style:paragraph-properties fo:text-align="end" fo:text-indent="0.4722in"/>
    </style:style>
  </office:automatic-styles>
  <office:body>
    <office:text text:use-soft-page-breaks="true">
      <text:h text:style-name="P1" text:outline-level="1"><text:bookmark-start text:name="anchor0"/><text:bookmark-end text:name="anchor0"/><text:a xlink:href="https://internet.garant.ru/document/redirect/482680597/0" office:target-frame-name="_top" xlink:show="replace">Решение Управления Федеральной антимонопольной службы по Красноярскому краю от 7 августа 2026 г. N 024/06/105-2487/2026</text:a></text:h>
      <text:p text:style-name="Нормальный">Комиссия Красноярского УФАС России по контролю в сфере закупок в составе: Председатель Комиссии - К.С. Варава, заместитель начальника отдела; члены Комиссии: Н.С. Криворучкин, ведущий специалист-эксперт, А.О. Сидоров, ведущий специалист-эксперт (далее -Комиссия), рассмотрев жалобу ИП Мельничкина Е.В. (далее - податель жалобы) на действия заказчика - Администрации Кежемского муниципального округа (далее - заказчик) при проведении запроса котировок в электронной форме на поставку и монтаж модульного здания (далее - запрос котировок), ИКЗ 263242000986724200100100320012511244, извещениеN 0119600012326000059 на электронной торговой площадке АО "Сбербанк-АСТ" (далее -оператор электронной площадки), установила следующее.</text:p>
      <text:p text:style-name="Нормальный">Существо жалобы: составление извещения об осуществлении закупки с нарушением требований, предусмотренных<text:s/><text:a xlink:href="https://internet.garant.ru/document/redirect/70353464/0" office:target-frame-name="_top" xlink:show="replace">Федеральным законом</text:a><text:s/>от 05.04.2013 N 44-ФЗ "О контрактной системе в сфере закупок товаров, работ, услуг для обеспечения государственных и муниципальных нужд" (далее - Закон о контрактной системе).</text:p>
      <text:p text:style-name="Нормальный">Жалоба соответствует требованиям<text:s/><text:a xlink:href="https://internet.garant.ru/document/redirect/70353464/1052" office:target-frame-name="_top" xlink:show="replace">частей 2</text:a><text:s/>и<text:s/><text:a xlink:href="https://internet.garant.ru/document/redirect/70353464/1054" office:target-frame-name="_top" xlink:show="replace">4 статьи 105</text:a><text:s/>Закона о контрактной системе, в связи с чем была принята к рассмотрению по существу.</text:p>
      <text:p text:style-name="Нормальный">В адрес подателя жалобы, заказчика было направлено уведомление о содержании жалобы с информацией о месте и времени ее рассмотрения.</text:p>
      <text:p text:style-name="Нормальный">Уведомление также было размещено на официальном сайте единой информационной системы в сфере закупок в информационно-телекоммуникационной сети Интернет (далее - ЕИС), что считается надлежащим уведомлением о дате и времени заседания Комиссии.</text:p>
      <text:p text:style-name="Нормальный">Перед рассмотрением жалобы в адрес Комиссии поступило ходатайство заказчика об участии в рассмотрении жалобы посредством видео-конференц-связи, указанное ходатайство было рассмотрено и удовлетворено.</text:p>
      <text:p text:style-name="Нормальный">Заседание Комиссии по рассмотрению жалобы по существу, назначенное на 07.08.2026 в 10 часов 50 минут (время местное), состоялось в присутствии посредством видео-конференц-связи представителей заказчика, надлежащим образом подтвердивших свои личности и полномочия.</text:p>
      <text:p text:style-name="P3">2026-11866</text:p>
      <text:p text:style-name="Нормальный"/>
      <text:p text:style-name="Нормальный">Комиссия, руководствуясь<text:s/><text:a xlink:href="https://internet.garant.ru/document/redirect/70353464/99" office:target-frame-name="_top" xlink:show="replace">статьей 99</text:a><text:s/>Закона о контрактной системе провела внеплановую проверку соблюдения субъектами контроля законов Российской Федерации и иных нормативных правовых актов о контрактной системе в сфере закупок товаров, работ, услуг для обеспечения государственных и муниципальных нужд.</text:p>
      <text:p text:style-name="Нормальный">Из доводов жалобы следует, что, по мнению подателя жалобы, заказчиком необоснованно не установлено дополнительное требование в соответствии с позицией 9<text:s/><text:a xlink:href="https://internet.garant.ru/document/redirect/403335623/0" office:target-frame-name="_top" xlink:show="replace">Постановления</text:a><text:s/>Правительства Российской Федерации от 29.12.2021 N 2571 "О требованиях к участникам закупки товаров, работ, услуг для обеспечения государственных и муниципальных нужд и признании утратившими силу некоторых актов и отдельных положений актов Правительства Российской Федерации" (далее - Постановление N 2571).</text:p>
      <text:p text:style-name="Нормальный">Рассмотрев существо жалобы, документы и сведения, представленные сторонами и размещенные на официальном сайте ЕИС, проведя внеплановую проверку определения поставщика (подрядчика, исполнителя) на предмет соответствия требованиям законодательства Российской Федерации о контрактной системе в сфере закупок товаров, работ, услуг для государственных и муниципальных нужд, Комиссия установила следующие обстоятельства.</text:p>
      <text:p text:style-name="Нормальный">В связи с возникшей у заказчика потребностью им были совершены действия по осуществлению закупки.</text:p>
      <text:p text:style-name="Нормальный">В соответствии с<text:s/><text:a xlink:href="https://internet.garant.ru/document/redirect/70353464/42112" office:target-frame-name="_top" xlink:show="replace">пунктом 12 части 1 статьи 42</text:a><text:s/>Закона о контрактной системе извещение об осуществлении закупки должно содержать требования, предъявляемые к участникам закупки в соответствии с<text:s/><text:a xlink:href="https://internet.garant.ru/document/redirect/70353464/3110" office:target-frame-name="_top" xlink:show="replace">частью 1 статьи 31</text:a><text:s/>Закона о контрактной системе, требования, предъявляемые к участникам закупки в соответствии с частями 2 и 2.1 (при наличии таких требований)<text:s/><text:a xlink:href="https://internet.garant.ru/document/redirect/70353464/31" office:target-frame-name="_top" xlink:show="replace">статьи 31</text:a><text:s/>Закона о контрактной системе, и исчерпывающий перечень документов, подтверждающих соответствие участника закупки таким требованиям, а также требование, предъявляемое к<text:s/><text:soft-page-break/>участникам закупки в соответствии с<text:s/><text:a xlink:href="https://internet.garant.ru/document/redirect/70353464/310011" office:target-frame-name="_top" xlink:show="replace">частью 1.1 статьи 31</text:a><text:s/>Закона о контрактной системе (при наличии такого требования).</text:p>
      <text:p text:style-name="Нормальный">В силу<text:s/><text:a xlink:href="https://internet.garant.ru/document/redirect/70353464/3120" office:target-frame-name="_top" xlink:show="replace">части 2 статьи 31</text:a><text:s/>Закона о контрактной системе Правительство Российской Федерации вправе устанавливать к участникам закупок отдельных видов товаров, работ, услуг, участникам отдельных видов закупок дополнительные требования.</text:p>
      <text:p text:style-name="Нормальный">Такие дополнительные требования установлены Постановлением N 2571. Согласно позиции 9 Приложения к Постановлению N 2571 дополнительные требования к участникам закупки применяются в случае закупок работ по строительству некапитального строения, сооружения (строений, сооружений), благоустройству территории.</text:p>
      <text:p text:style-name="Нормальный">Согласно пункту 10.2<text:s/><text:a xlink:href="https://internet.garant.ru/document/redirect/12138258/101" office:target-frame-name="_top" xlink:show="replace">части 1 статьи 1</text:a><text:s/>Градостроительного кодекса Российской Федерации (далее - ГрК РФ) некапитальные строения, сооружения - это строения, сооружения, которые не имеют прочной связи с землей и конструктивные характеристики которых позволяют осуществить их перемещение и (или) демонтаж и последующую сборку без несоразмерного ущерба назначению и без изменения основных характеристик строений, сооружений (в том числе киосков, навесов и других подобных строений, сооружений).</text:p>
      <text:p text:style-name="Нормальный">Отнесение объектов к объектам капитального строительства или к некапитальным строениям, сооружениям необходимо осуществлять в соответствии с критериями<text:s/><text:a xlink:href="https://internet.garant.ru/document/redirect/12138258/1010" office:target-frame-name="_top" xlink:show="replace">пунктов 10</text:a>,<text:s/><text:a xlink:href="https://internet.garant.ru/document/redirect/12138258/10102" office:target-frame-name="_top" xlink:show="replace">10.2 статьи 1</text:a><text:s/>ГрК РФ.</text:p>
      <text:p text:style-name="Нормальный">Аналогичная позиция указана в<text:s/><text:a xlink:href="https://internet.garant.ru/document/redirect/411376397/0" office:target-frame-name="_top" xlink:show="replace">письме</text:a><text:s/>Минстроя России от 23.01.2025 N 3236-СМ/08 "О нормативно-правовом регулировании применения модульных зданий и сооружений при строительстве социально значимых объектов в части их возведения, получения заключения государственной экспертизы и ввода в эксплуатацию".</text:p>
      <text:p text:style-name="Нормальный">Согласно извещению N 0119600012326000059 объектом закупки является поставка и монтаж модульного здания для нужд заказчика.</text:p>
      <text:p text:style-name="Нормальный">Исходя из технического задания, в предмет закупки помимо поставки также входят работы по монтажу модульного здания, а также обеспечению его электроснабжения.</text:p>
      <text:p text:style-name="Нормальный">Комиссия, изучив положения извещения об осуществлении закупки, установила, что объект закупки в силу положений ГрК РФ относится к некапитальному строению, поскольку не имеет прочной связи с землей, конструктивные характеристики здания позволяют осуществить</text:p>
      <text:p text:style-name="P4">2 2026-11866</text:p>
      <text:p text:style-name="Нормальный"/>
      <text:p text:style-name="P5">перемещение и (или) демонтаж и его последующую сборку без несоразмерного ущерба назначению.</text:p>
      <text:p text:style-name="Нормальный">Указанная позиция согласуется с актуальной административной практикой, например, решением ФАС России от 05.09.2025 по делу N 28/06/105-3975/2025,<text:s/><text:a xlink:href="https://internet.garant.ru/document/redirect/482640699/0" office:target-frame-name="_top" xlink:show="replace">решением</text:a><text:s/>Дагестанского УФАС России от 19.02.2026 N 005/06/105-202/2026.</text:p>
      <text:p text:style-name="Нормальный">Исходя из вышеуказанного, а также того, что начальная (максимальная) цена закупки превышает 5 000 000,00 руб., в извещении об осуществлении закупки должно быть установлено дополнительное требование, предусмотренное позицией 9 Приложения к Постановлению N 2571.</text:p>
      <text:p text:style-name="Нормальный">Однако такое требование заказчиком в нарушение<text:s/><text:a xlink:href="https://internet.garant.ru/document/redirect/70353464/3140" office:target-frame-name="_top" xlink:show="replace">части 4 статьи 31</text:a>,<text:s/><text:a xlink:href="https://internet.garant.ru/document/redirect/70353464/42112" office:target-frame-name="_top" xlink:show="replace">пункта 12 части 1 статьи 42</text:a><text:s/>Закона о контрактной системе установлено не было.</text:p>
      <text:p text:style-name="Нормальный">Указанное также содержит признаки состава административного правонарушения, предусмотренного<text:s/><text:a xlink:href="https://internet.garant.ru/document/redirect/12125267/730105" office:target-frame-name="_top" xlink:show="replace">частью 5 статьи 7.30.1</text:a><text:s/>Кодекса Российской Федерации об административных правонарушениях.</text:p>
      <text:p text:style-name="Нормальный">На основании вышеизложенных обстоятельств, в результате рассмотрения жалобы по существу и проведения внеплановой проверки, руководствуясь<text:s/><text:a xlink:href="https://internet.garant.ru/document/redirect/70353464/993" office:target-frame-name="_top" xlink:show="replace">частями 3</text:a>,<text:s/><text:a xlink:href="https://internet.garant.ru/document/redirect/70353464/9915" office:target-frame-name="_top" xlink:show="replace">15</text:a>,<text:s/><text:a xlink:href="https://internet.garant.ru/document/redirect/70353464/9922" office:target-frame-name="_top" xlink:show="replace">22 статьи 99</text:a>,<text:s/><text:a xlink:href="https://internet.garant.ru/document/redirect/70353464/1068" office:target-frame-name="_top" xlink:show="replace">частью 8 статьи 106</text:a><text:s/>Закона о контрактной системе Комиссия Красноярского УФАС России</text:p>
      <text:p text:style-name="P6">РЕШИЛА:</text:p>
      <text:p text:style-name="Нормальный">1. Признать жалобу ИП Мельничкина Е.В. обоснованной. 2. Признать заказчика нарушившим требования<text:s/><text:a xlink:href="https://internet.garant.ru/document/redirect/70353464/3140" office:target-frame-name="_top" xlink:show="replace">части 4 статьи 31</text:a>,<text:s/><text:a xlink:href="https://internet.garant.ru/document/redirect/70353464/42112" office:target-frame-name="_top" xlink:show="replace">пункта 12 части 1 статьи 42</text:a><text:s/>Закона о контрактной системе Закона о контрактной системе.</text:p>
      <text:p text:style-name="Нормальный">3. В целях устранения выявленного нарушения требований законодательства о контрактной системе в сфере выдать обязательное для исполнение предписание, в этой связи:</text:p>
      <text:p text:style-name="Нормальный">- комиссии по осуществлению закупок, заказчику, оператору электронной площадки отменить все протоколы, составленные в ходе осуществления закупки;</text:p>
      <text:soft-page-break/>
      <text:p text:style-name="Нормальный">- заказчику внести изменения в извещение об осуществлении закупки;- продлить срок подачи заявок на участие в закупке не менее, чем на три дня, начиная со дня размещения измененного извещения об осуществлении закупки.</text:p>
      <text:p text:style-name="Нормальный">4. Передать материалы по жалобе и результатам внеплановой проверки уполномоченному должностному лицу Красноярского УФАС России для принятия решения о необходимости возбуждения дела об административном правонарушении в отношении должностного лица заказчика.</text:p>
      <text:p text:style-name="Нормальный">Настоящее решение может быть обжаловано в Арбитражный суд Красноярского края в течение трех месяцев со дня его принятия.</text:p>
      <text:p text:style-name="P7">Председатель Комиссии К.С. Варава</text:p>
      <text:p text:style-name="P8">Члены Комиссии Н.С. Криворучкин</text:p>
      <text:p text:style-name="P9">А.О. Сидоров</text:p>
      <text:p text:style-name="P10">Исп.Криворучкин Н.С. тел.(319)2110144</text:p>
      <text:p text:style-name="P11">3 2026-11866</text:p>
      <text:p text:style-name="Нормальный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Courier New" svg:font-family="Courier New" style:font-family-generic="modern" style:font-pitch="fixed" svg:panose-1="2 7 3 9 2 2 5 2 4 4"/>
    <style:font-face style:name="Aptos Display" svg:font-family="Aptos Display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simple" style:text-autospace="none" style:snap-to-layout-grid="true" style:contextual-spacing="false" fo:text-align="start" style:writing-mode="lr-tb" fo:line-height="100%" fo:background-color="transparent" style:tab-stop-distance="0.5in">
        <style:background-fill draw:fill="solid"/>
      </style:paragraph-properties>
      <style:text-properties style:font-name="Aptos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ru" fo:country="RU" style:language-asian="ru" style:country-asian="RU" style:language-complex="ar" style:country-complex="SA" style:text-combine="none" fo:hyphenate="true"/>
    </style:default-style>
    <style:style style:name="Заголовок1" style:display-name="Заголовок 1" style:family="paragraph" style:parent-style-name="Heading" style:default-outline-level="1">
      <style:text-properties fo:hyphenate="false"/>
    </style:style>
    <style:style style:name="Заголовок2" style:display-name="Заголовок 2" style:family="paragraph" style:parent-style-name="Heading" style:default-outline-level="2">
      <style:text-properties fo:hyphenate="false"/>
    </style:style>
    <style:style style:name="Заголовок3" style:display-name="Заголовок 3" style:family="paragraph" style:parent-style-name="Heading" style:default-outline-level="3">
      <style:text-properties fo:hyphenate="false"/>
    </style:style>
    <style:style style:name="Заголовок4" style:display-name="Заголовок 4" style:family="paragraph" style:parent-style-name="Heading" style:default-outline-level="4">
      <style:text-properties fo:hyphenate="false"/>
    </style:style>
    <style:style style:name="Обычный" style:display-name="Обычный" style:family="paragraph">
      <style:text-properties style:font-name="Times New Roman" fo:font-size="12pt" style:font-size-asian="12pt"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paragraph-properties fo:widows="2" fo:orphans="2" fo:text-align="justify" fo:text-indent="0.5in"/>
      <style:text-properties style:font-name="Times New Roman" fo:font-size="12pt" style:font-size-asian="12pt" fo:hyphenate="false"/>
    </style:style>
    <style:style style:name="Preformatted" style:display-name="Preformatted" style:family="paragraph">
      <style:paragraph-properties fo:widows="2" fo:orphans="2" fo:text-align="justify"/>
      <style:text-properties style:font-name="Courier New" style:font-name-asian="Courier New" style:font-name-complex="Courier New" fo:font-size="12pt" style:font-size-asian="12pt" style:font-size-complex="12pt" fo:hyphenate="true"/>
    </style:style>
    <style:style style:name="Heading" style:display-name="Heading" style:family="paragraph" style:parent-style-name="Standard">
      <style:paragraph-properties fo:keep-with-next="always" fo:text-align="center" fo:margin-top="0.1666in" fo:margin-bottom="0.0833in"/>
      <style:text-properties fo:font-weight="bold" style:font-weight-asian="bold" fo:hyphenate="false"/>
    </style:style>
    <style:style style:name="Нормальный" style:display-name="Нормальный" style:family="paragraph" style:parent-style-name="Standard">
      <style:text-properties fo:hyphenate="false"/>
    </style:style>
    <style:style style:name="НормальныйOEM" style:display-name="Нормальный (OEM)" style:family="paragraph" style:parent-style-name="Preformatted">
      <style:text-properties fo:hyphenate="true"/>
    </style:style>
    <style:style style:name="Утратилсилу" style:display-name="Утратил силу" style:family="paragraph" style:parent-style-name="Standard">
      <style:text-properties style:text-line-through-style="solid" style:text-line-through-width="auto" style:text-line-through-color="font-color" style:text-line-through-mode="continuous" style:text-line-through-type="single" fo:color="#666600" fo:hyphenate="false"/>
    </style:style>
    <style:style style:name="Textreference" style:display-name="Text (reference)" style:family="paragraph" style:parent-style-name="Standard">
      <style:paragraph-properties fo:margin-top="0.052in" fo:text-indent="0in"/>
      <style:text-properties fo:font-style="italic" style:font-style-asian="italic" fo:color="#353842" fo:hyphenate="false"/>
    </style:style>
    <style:style style:name="Комментарий" style:display-name="Комментарий" style:family="paragraph" style:parent-style-name="Textreference">
      <style:paragraph-properties fo:background-color="#F0F0F0">
        <style:background-fill draw:fill="solid" draw:fill-color="#F0F0F0"/>
      </style:paragraph-properties>
      <style:text-properties fo:background-color="#F0F0F0" fo:hyphenate="false"/>
    </style:style>
    <style:style style:name="Заголовокстатьи" style:display-name="Заголовок статьи" style:family="paragraph" style:parent-style-name="Standard">
      <style:paragraph-properties fo:margin-left="1.1194in" fo:text-indent="-0.6194in">
        <style:tab-stops/>
      </style:paragraph-properties>
      <style:text-properties fo:hyphenate="false"/>
    </style:style>
    <style:style style:name="Прижатыйвлево" style:display-name="Прижатый влево" style:family="paragraph" style:parent-style-name="Standard">
      <style:paragraph-properties fo:text-align="start" fo:text-indent="0in"/>
      <style:text-properties fo:hyphenate="false"/>
    </style:style>
    <style:style style:name="Информацияоверсии" style:display-name="Информация о версии" style:family="paragraph" style:parent-style-name="Textreference">
      <style:paragraph-properties fo:background-color="#F0F0F0">
        <style:background-fill draw:fill="solid" draw:fill-color="#F0F0F0"/>
      </style:paragraph-properties>
      <style:text-properties fo:background-color="#F0F0F0" fo:hyphenate="false"/>
    </style:style>
    <style:style style:name="Невступилвсилу" style:display-name="Не вступил в силу" style:family="paragraph" style:parent-style-name="Standard">
      <style:paragraph-properties fo:margin-left="0.0965in" fo:text-indent="-0.0965in">
        <style:tab-stops/>
      </style:paragraph-properties>
      <style:text-properties fo:hyphenate="false"/>
    </style:style>
    <style:style style:name="Информацияобизменениях" style:display-name="Информация об изменениях" style:family="paragraph" style:parent-style-name="Textreference">
      <style:paragraph-properties fo:background-color="#EAEFED">
        <style:background-fill draw:fill="solid" draw:fill-color="#EAEFED"/>
      </style:paragraph-properties>
      <style:text-properties fo:font-size="10pt" style:font-size-asian="10pt" fo:background-color="#EAEFED" fo:hyphenate="false"/>
    </style:style>
    <style:style style:name="ЗаголовокЭРлевоеокно" style:display-name="Заголовок ЭР (левое окно)" style:family="paragraph" style:parent-style-name="Heading">
      <style:text-properties fo:hyphenate="false"/>
    </style:style>
    <style:style style:name="Сноска" style:display-name="Сноска" style:family="paragraph" style:parent-style-name="Standard">
      <style:text-properties fo:font-size="10pt" style:font-size-asian="10pt" fo:hyphenate="false"/>
    </style:style>
    <style:style style:name="Взамен" style:display-name="Взамен" style:family="paragraph" style:parent-style-name="Textreference">
      <style:paragraph-properties fo:margin-left="0.3in" fo:background-color="#FFF5AD">
        <style:tab-stops/>
        <style:background-fill draw:fill="solid" draw:fill-color="#FFF5AD"/>
      </style:paragraph-properties>
      <style:text-properties fo:background-color="#FFF5AD" fo:hyphenate="false"/>
    </style:style>
    <style:style style:name="Сравнение" style:display-name="Сравнение" style:family="paragraph" style:parent-style-name="Textreference">
      <style:paragraph-properties fo:margin-left="0.3in" fo:background-color="#F0F0F0">
        <style:tab-stops/>
        <style:background-fill draw:fill="solid" draw:fill-color="#F0F0F0"/>
      </style:paragraph-properties>
      <style:text-properties fo:background-color="#F0F0F0" fo:hyphenate="false"/>
    </style:style>
    <style:style style:name="Верхнийколонтитул" style:display-name="Верх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ВерхнийколонтитулЗнак" style:display-name="Верхний колонтитул Знак" style:family="text" style:parent-style-name="Основнойшрифтабзаца">
      <style:text-properties style:font-name="Times New Roman" fo:font-size="12pt" style:font-size-asian="12pt"/>
    </style:style>
    <style:style style:name="Нижнийколонтитул" style:display-name="Нижний колонтитул" style:family="paragraph" style:parent-style-name="Обычный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НижнийколонтитулЗнак" style:display-name="Нижний колонтитул Знак" style:family="text" style:parent-style-name="Основнойшрифтабзаца">
      <style:text-properties style:font-name="Times New Roman" fo:font-size="12pt" style:font-size-asian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513in" fo:margin-bottom="0.5in" fo:margin-right="0.551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513in"/>
      </style:header-style>
      <style:footer-style>
        <style:header-footer-properties style:dynamic-spacing="true" fo:min-height="0.0513in"/>
      </style:footer-style>
    </style:page-layout>
    <style:style style:name="P2" style:parent-style-name="Standard" style:family="paragraph">
      <style:paragraph-properties fo:text-align="start" fo:text-indent="0in"/>
      <style:text-properties style:font-name-asian="Times New Roman" style:font-name-complex="Times New Roman"/>
    </style:style>
  </office:automatic-styles>
  <office:master-styles>
    <style:master-page style:name="MP0" style:page-layout-name="PL0">
      <style:header>
        <text:p text:style-name="P2"/>
      </style:header>
      <style:footer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>Документ экспортирован из системы ГАРАНТ</dc:description>
    <meta:initial-creator>НПП "Гарант-Сервис"</meta:initial-creator>
    <dc:creator>shkola133</dc:creator>
    <meta:creation-date>2026-09-08T09:25:00Z</meta:creation-date>
    <dc:date>2026-09-08T09:25:00Z</dc:date>
    <meta:template xlink:href="Normal" xlink:type="simple"/>
    <meta:editing-cycles>2</meta:editing-cycles>
    <meta:editing-duration>PT60S</meta:editing-duration>
    <meta:user-defined meta:name="Company">НПП "Гарант-Сервис"</meta:user-defined>
    <meta:document-statistic meta:page-count="3" meta:paragraph-count="20" meta:word-count="1559" meta:character-count="10431" meta:row-count="74" meta:non-whitespace-character-count="8892"/>
  </office:meta>
</office:document-meta>
</file>