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P3" style:parent-style-name="Нормальный" style:family="paragraph">
      <style:paragraph-properties fo:text-indent="0.3937in"/>
    </style:style>
    <style:style style:name="P4" style:parent-style-name="Нормальный" style:family="paragraph">
      <style:paragraph-properties fo:text-indent="0.3937in"/>
    </style:style>
    <style:style style:name="P5" style:parent-style-name="Нормальный" style:family="paragraph">
      <style:paragraph-properties fo:text-indent="0.3937in"/>
    </style:style>
    <style:style style:name="P6" style:parent-style-name="Нормальный" style:family="paragraph">
      <style:paragraph-properties fo:text-indent="0.3937in"/>
    </style:style>
    <style:style style:name="P7" style:parent-style-name="Нормальный" style:family="paragraph">
      <style:paragraph-properties fo:text-indent="0.3937in"/>
    </style:style>
    <style:style style:name="P8" style:parent-style-name="Нормальный" style:family="paragraph">
      <style:paragraph-properties fo:text-indent="0.3937in"/>
    </style:style>
    <style:style style:name="P9" style:parent-style-name="Нормальный" style:family="paragraph">
      <style:paragraph-properties fo:text-indent="0.3937in"/>
    </style:style>
    <style:style style:name="P10" style:parent-style-name="Нормальный" style:family="paragraph">
      <style:paragraph-properties fo:text-indent="0.3937in"/>
    </style:style>
    <style:style style:name="P11" style:parent-style-name="Нормальный" style:family="paragraph">
      <style:paragraph-properties fo:text-indent="0.3937in"/>
    </style:style>
    <style:style style:name="P12" style:parent-style-name="Нормальный" style:family="paragraph">
      <style:paragraph-properties fo:text-indent="0.3937in"/>
    </style:style>
    <style:style style:name="P13" style:parent-style-name="Нормальный" style:family="paragraph">
      <style:paragraph-properties fo:text-indent="0.3937in"/>
    </style:style>
    <style:style style:name="P14" style:parent-style-name="Нормальный" style:family="paragraph">
      <style:paragraph-properties fo:text-indent="0.3937in"/>
    </style:style>
    <style:style style:name="P15" style:parent-style-name="Нормальный" style:family="paragraph">
      <style:paragraph-properties fo:text-indent="0.3937in"/>
    </style:style>
    <style:style style:name="P16" style:parent-style-name="Нормальный" style:family="paragraph">
      <style:paragraph-properties fo:text-indent="0.3937in"/>
    </style:style>
    <style:style style:name="P17" style:parent-style-name="Нормальный" style:family="paragraph">
      <style:paragraph-properties fo:text-indent="0.3937in"/>
    </style:style>
    <style:style style:name="P18" style:parent-style-name="Нормальный" style:family="paragraph">
      <style:paragraph-properties fo:text-indent="0.3937in"/>
    </style:style>
    <style:style style:name="P19" style:parent-style-name="Нормальный" style:family="paragraph">
      <style:paragraph-properties fo:text-indent="0.3937in"/>
    </style:style>
    <style:style style:name="P20" style:parent-style-name="Нормальный" style:family="paragraph">
      <style:paragraph-properties fo:text-indent="0.3937in"/>
    </style:style>
    <style:style style:name="P21" style:parent-style-name="Нормальный" style:family="paragraph">
      <style:paragraph-properties fo:text-indent="0.3937in"/>
    </style:style>
    <style:style style:name="P22" style:parent-style-name="Нормальный" style:family="paragraph">
      <style:paragraph-properties fo:text-indent="0.3937in"/>
    </style:style>
    <style:style style:name="P23" style:parent-style-name="Нормальный" style:family="paragraph">
      <style:paragraph-properties fo:text-indent="0.3937in"/>
    </style:style>
    <style:style style:name="P24" style:parent-style-name="Нормальный" style:family="paragraph">
      <style:paragraph-properties fo:text-indent="0.3937in"/>
    </style:style>
    <style:style style:name="P25" style:parent-style-name="Нормальный" style:family="paragraph">
      <style:paragraph-properties fo:text-indent="0.3937in"/>
    </style:style>
    <style:style style:name="P26" style:parent-style-name="Нормальный" style:family="paragraph">
      <style:paragraph-properties fo:text-indent="0.3937in"/>
    </style:style>
    <style:style style:name="P27" style:parent-style-name="Нормальный" style:family="paragraph">
      <style:paragraph-properties fo:text-indent="0.3937in"/>
    </style:style>
    <style:style style:name="P28" style:parent-style-name="Нормальный" style:family="paragraph">
      <style:paragraph-properties fo:text-indent="0.3937in"/>
    </style:style>
    <style:style style:name="P29" style:parent-style-name="Нормальный" style:family="paragraph">
      <style:paragraph-properties fo:text-indent="0.3937in"/>
    </style:style>
    <style:style style:name="P30" style:parent-style-name="Нормальный" style:family="paragraph">
      <style:paragraph-properties fo:text-indent="0.3937in"/>
    </style:style>
    <style:style style:name="P31" style:parent-style-name="Нормальный" style:family="paragraph">
      <style:paragraph-properties fo:text-indent="0.3937in"/>
    </style:style>
    <style:style style:name="P32" style:parent-style-name="Нормальный" style:family="paragraph">
      <style:paragraph-properties fo:text-indent="0.3937in"/>
    </style:style>
    <style:style style:name="P33" style:parent-style-name="Нормальный" style:family="paragraph">
      <style:paragraph-properties fo:text-indent="0.3937in"/>
    </style:style>
    <style:style style:name="P34" style:parent-style-name="Нормальный" style:family="paragraph">
      <style:paragraph-properties fo:text-indent="0.3937in"/>
    </style:style>
    <style:style style:name="P35" style:parent-style-name="Нормальный" style:family="paragraph">
      <style:paragraph-properties fo:text-indent="0.3937in"/>
    </style:style>
    <style:style style:name="P36" style:parent-style-name="Нормальный" style:family="paragraph">
      <style:paragraph-properties fo:text-indent="0.3937in"/>
    </style:style>
    <style:style style:name="P37" style:parent-style-name="Нормальный" style:family="paragraph">
      <style:paragraph-properties fo:text-indent="0.3937in"/>
    </style:style>
    <style:style style:name="P38" style:parent-style-name="Нормальный" style:family="paragraph">
      <style:paragraph-properties fo:text-indent="0.3937in"/>
    </style:style>
    <style:style style:name="P39" style:parent-style-name="Нормальный" style:family="paragraph">
      <style:paragraph-properties fo:text-indent="0.3937in"/>
    </style:style>
    <style:style style:name="P40" style:parent-style-name="Нормальный" style:family="paragraph">
      <style:paragraph-properties fo:text-indent="0.3937in"/>
    </style:style>
    <style:style style:name="P41" style:parent-style-name="Нормальный" style:family="paragraph">
      <style:paragraph-properties fo:text-indent="0.3937in"/>
    </style:style>
    <style:style style:name="P42" style:parent-style-name="Нормальный" style:family="paragraph">
      <style:paragraph-properties fo:text-indent="0.3937in"/>
    </style:style>
    <style:style style:name="P43" style:parent-style-name="Нормальный" style:family="paragraph">
      <style:paragraph-properties fo:text-indent="0.3937in"/>
    </style:style>
    <style:style style:name="P44" style:parent-style-name="Нормальный" style:family="paragraph">
      <style:paragraph-properties fo:text-indent="0.3937in"/>
    </style:style>
    <style:style style:name="P45" style:parent-style-name="Нормальный" style:family="paragraph">
      <style:paragraph-properties fo:text-indent="0.3937in"/>
    </style:style>
    <style:style style:name="P46" style:parent-style-name="Нормальный" style:family="paragraph">
      <style:paragraph-properties fo:text-indent="0.3937in"/>
    </style:style>
    <style:style style:name="P47" style:parent-style-name="Нормальный" style:family="paragraph">
      <style:paragraph-properties fo:text-indent="0.3937in"/>
    </style:style>
    <style:style style:name="P48" style:parent-style-name="Нормальный" style:family="paragraph">
      <style:paragraph-properties fo:text-indent="0.3937in"/>
    </style:style>
    <style:style style:name="P49" style:parent-style-name="Нормальный" style:family="paragraph">
      <style:paragraph-properties fo:text-indent="0.3937in"/>
    </style:style>
    <style:style style:name="P50" style:parent-style-name="Нормальный" style:family="paragraph">
      <style:paragraph-properties fo:text-indent="0.3937in"/>
    </style:style>
    <style:style style:name="P51" style:parent-style-name="Нормальный" style:family="paragraph">
      <style:paragraph-properties fo:text-indent="0.3937in"/>
    </style:style>
    <style:style style:name="P52" style:parent-style-name="Нормальный" style:family="paragraph">
      <style:paragraph-properties fo:text-indent="0.3937in"/>
    </style:style>
    <style:style style:name="TableColumn54" style:family="table-column">
      <style:table-column-properties style:column-width="2.218in" style:use-optimal-column-width="false"/>
    </style:style>
    <style:style style:name="TableColumn55" style:family="table-column">
      <style:table-column-properties style:column-width="2.2972in" style:use-optimal-column-width="false"/>
    </style:style>
    <style:style style:name="TableColumn56" style:family="table-column">
      <style:table-column-properties style:column-width="2.1381in" style:use-optimal-column-width="false"/>
    </style:style>
    <style:style style:name="Table53" style:family="table">
      <style:table-properties style:width="6.6534in" fo:margin-left="0in" table:align="lef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none" style:writing-mode="lr-tb" fo:padding-top="0in" fo:padding-left="0.0069in" fo:padding-bottom="0in" fo:padding-right="0.0069in"/>
    </style:style>
    <style:style style:name="P59" style:parent-style-name="Нормальный" style:family="paragraph">
      <style:paragraph-properties fo:text-indent="0in"/>
    </style:style>
    <style:style style:name="TableCell60" style:family="table-cell">
      <style:table-cell-properties fo:border="none" style:writing-mode="lr-tb" fo:padding-top="0in" fo:padding-left="0.0069in" fo:padding-bottom="0in" fo:padding-right="0.0069in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Нормальный" style:family="paragraph">
      <style:paragraph-properties fo:text-indent="0in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TableCell66" style:family="table-cell">
      <style:table-cell-properties fo:border="none" style:writing-mode="lr-tb" fo:padding-top="0in" fo:padding-left="0.0069in" fo:padding-bottom="0in" fo:padding-right="0.0069in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82680145/0" office:target-frame-name="_top" xlink:show="replace">Решение Управления Федеральной антимонопольной службы по Республике Бурятия от 3 августа 2026 г. N 003/06/105-582/2026</text:a></text:h>
      <text:p text:style-name="Нормальный">Комиссия Управления Федеральной антимонопольной службы по Республике Бурятия по контролю в сфере закупок (далее - Комиссия Бурятского УФАС России) в составе:</text:p>
      <text:p text:style-name="Нормальный">&lt;_&gt;,</text:p>
      <text:p text:style-name="Нормальный">при участии представителя ГБУЗ "Бурятский республиканский клинический онкологический диспансер" (далее - Заказчик) &lt;_&gt; (доверенность от 05.10.2024), в отсутствие ООО "Квазар" (далее -Заявитель), уведомленного надлежащим образом,</text:p>
      <text:p text:style-name="Нормальный">рассмотрев жалобу ООО "Квазар" (вх. от 27.07.2026 N4241/26) на действия Заказчика при проведении запроса котировок в электронной форме: "Поставка картриджей и фотобарабанов (драм) для оргтехники", номер извещения - 0302200012926000299 (далее - запрос котировок), и в результате осуществления внеплановой проверки в соответствии с<text:s/><text:a xlink:href="https://internet.garant.ru/document/redirect/70353464/99151" office:target-frame-name="_top" xlink:show="replace">пунктом 1 части 15 статьи 99</text:a><text:s/>Федерального закона от 05.04.2013 N 44-ФЗ "О контрактной системе в сфере закупок товаров, работ, услуг для обеспечения государственных и муниципальных нужд (далее - Закон о контрактной системе),</text:p>
      <text:p text:style-name="Нормальный">у с т а н о в и л а:</text:p>
      <text:p text:style-name="Нормальный">Заявитель указывает, что Заказчиком выбран неверный код ОКПД2 28.23.2, 28.99.40.110, который не соответствует предмету закупки, что повлекло несоблюдение национального режима. Следовало применить код ОКПД2 26.20.40.120. Просит признать жалобу обоснованной и выдать предписание.</text:p>
      <text:p text:style-name="Нормальный">Заказчиком представлены пояснения, в которых выражено несогласие с доводами жалобы. Руководствуясь детализированным описанием к коду ОКПД 2 26.20.40.120, Заказчик пришел к выводу, что указанный код ОКПД 2 не соответствует потребностям Заказчика, в связи с чем им выбран коды ОКПД 2: 28.23.25.000 "Части и принадлежности прочих офисных машин", 28.99.40.110 - "Комплектующие (запасные части) печатного оборудования, не имеющие самостоятельных группировок" как наиболее подходящие объекту закупки.</text:p>
      <text:p text:style-name="Нормальный">Код ОКПД2 28.23.25.000 имеет наименование "Части и принадлежности прочих офисных машин" и входит в группу 28.23 "Машины офисные и оборудование, кроме компьютеров и периферийного оборудования". Закупаемые картриджи являются расходными частями (принадлежностями) оргтехники (офисных машин), что полностью соответствует данному коду. В отличие от компьютеров, принтеры и МФУ традиционно относятся к офисной технике, а их картриджи - к расходным материалам, обеспечивающим их работу.</text:p>
      <text:p text:style-name="Нормальный">Код ОКПД2 28.99.40.110 имеет наименование "Комплектующие (запасные части) печатного оборудования, не имеющие самостоятельных группировок". Закупаемые фотобарабаны (драм-картриджи), а также комплекты картриджей для цветных принтеров являются комплектующими (запасными частями) печатного оборудования (принтеров, МФУ).</text:p>
      <text:p text:style-name="Нормальный">Они не являются самостоятельными устройствами, а предназначены для замены в составе оборудования, что полностью соответствует наименованию данного кода.</text:p>
      <text:p text:style-name="Нормальный">Заказчик применил преимущество в отношении товаров российского происхождения, что соответствует требованиям Постановления Правительства РФ N 1875. Заявитель не представил доказательств того, что использование кодов ОКПД2 28.23.25.000 и 28.99.40.110 каким-либо образом ограничило конкуренцию или создало препятствия для участия в закупке.</text:p>
      <text:p text:style-name="Нормальный">На участие в закупке было подано 7 заявок. Данный факт свидетельствует о том, что выбранные коды ОКПД2 не ограничили конкуренцию и не создали препятствий для участия в закупке.</text:p>
      <text:p text:style-name="Нормальный">На основании изложенного, Заказчик просит признать жалобу необоснованной.</text:p>
      <text:p text:style-name="Нормальный">В результате рассмотрения жалобы, изучения представленных документов и пояснений, Комиссия Бурятского УФАС России установила следующее.</text:p>
      <text:p text:style-name="Нормальный">21.07.2026 на официальном сайте в единой информационной системе в сфере закупок размещено извещение о проведении запроса котировок N 0302200012926000299. Начальная (максимальная) цена контракта - 521 081.11 руб.</text:p>
      <text:p text:style-name="P3">Согласно<text:s/><text:a xlink:href="https://internet.garant.ru/document/redirect/70353464/3311" office:target-frame-name="_top" xlink:show="replace">пункту 1 части 1 статьи 33</text:a><text:s/>Закона о контрактной системе заказчик в случаях, предусмотренных настоящим Федеральным законом, при описании объекта закупки должен руководствоваться в том числе следующим правилом: в описании объекта закупки указываются<text:s/><text:soft-page-break/>функциональные, технические и качественные характеристики, эксплуатационные характеристики объекта закупки (при необходимости). В описание объекта закупки не должны включаться требования или указания в отношении товарных знаков, знаков обслуживания, фирменных наименований, патентов, полезных моделей, промышленных образцов, наименование страны происхождения товара, требования к товарам, информации, работам, услугам при условии, что такие требования или указания влекут за собой ограничение количества участников закупки.</text:p>
      <text:p text:style-name="P4"><text:a xlink:href="https://internet.garant.ru/document/redirect/70353464/332" office:target-frame-name="_top" xlink:show="replace">Частью 2 статьи 33</text:a><text:s/>Закона о контрактной системе установлено, что описание объекта закупки в соответствии с требованиями, указанными в части 1 настоящей статьи, должно содержать показатели, позволяющие определить соответствие закупаемых товара, работы, услуги установленным заказчиком требованиям. При этом указываются максимальные и (или) минимальные значения таких показателей и (или) значения показателей, которые не могут изменяться.</text:p>
      <text:p text:style-name="P5">В силу<text:s/><text:a xlink:href="https://internet.garant.ru/document/redirect/70353464/42105" office:target-frame-name="_top" xlink:show="replace">пункта 5 части 1 статьи 42</text:a><text:s/>Закона о контрактной системе при осуществлении закупки путем проведения открытых конкурентных способов заказчик формирует с использованием единой информационной системы, подписывает усиленной электронной подписью лица, имеющего право действовать от имени заказчика, и размещает в единой информационной системе извещение об осуществлении закупки, содержащее следующую информацию: наименование объекта закупки, информация (при наличии), предусмотренная правилами использования каталога товаров, работ, услуг для обеспечения государственных и муниципальных нужд, установленными в соответствии с частью 6 статьи 23 настоящего Федерального закона, указание (в случае осуществления закупки лекарственных средств) на международные непатентованные наименования лекарственных средств или при отсутствии таких наименований химические, группировочные наименования.</text:p>
      <text:p text:style-name="P6">Согласно<text:s/><text:a xlink:href="https://internet.garant.ru/document/redirect/70353464/236" office:target-frame-name="_top" xlink:show="replace">части 6 статьи 23</text:a><text:s/>Закона о контрактной системе порядок формирования и ведения в единой информационной системе каталога товаров, работ, услуг для обеспечения государственных и муниципальных нужд, а также правила использования указанного каталога устанавливаются Правительством Российской Федерации.</text:p>
      <text:p text:style-name="P7">Правила использования КТРУ для обеспечения государственных и муниципальных нужд утверждены<text:s/><text:a xlink:href="https://internet.garant.ru/document/redirect/71606930/0" office:target-frame-name="_top" xlink:show="replace">постановлением</text:a><text:s/>Правительства Российской Федерации от 08.02.2017 N 145 "Об утверждении Правил формирования и ведения в единой информационной системе в сфере закупок каталога товаров, работ, услуг для обеспечения государственных и муниципальных нужд и Правил использования каталога товаров, работ, услуг для обеспечения государственных и муниципальных нужд" (далее - Правила N 145).</text:p>
      <text:p text:style-name="P8">В соответствии с<text:s/><text:a xlink:href="https://internet.garant.ru/document/redirect/71606930/1010" office:target-frame-name="_top" xlink:show="replace">пунктом 10</text:a><text:s/>Правил N 145 в позицию каталога включается следующая информация:</text:p>
      <text:p text:style-name="P9">а) код позиции каталога, формируемый в соответствии с пунктом 12 настоящих Правил;</text:p>
      <text:p text:style-name="P10">б) наименование товара, работы, услуги (для целей настоящих Правил под наименованием товара, работы, услуги понимается включаемое в позицию каталога наименование соответствующего товара, работы, услуги, которое не является торговым наименованием, не содержит указание на конкретного производителя и (или) место происхождения товара);</text:p>
      <text:p text:style-name="P11">в) единицы измерения количества товара, объема выполняемой работы, оказываемой услуги согласно Общероссийскому классификатору единиц измерения ОК 015-94 (ОКЕИ) (при наличии);</text:p>
      <text:p text:style-name="P12">г) информация, содержащая описание товара, работы, услуги, если такое описание сформировано в соответствии с пунктом 13 настоящих Правил;</text:p>
      <text:p text:style-name="P13">д) справочная информация:</text:p>
      <text:p text:style-name="P14">коды, соответствующие товару, работе, услуге согласно российским и международным системам классификации, каталогизации (при наличии);</text:p>
      <text:p text:style-name="P15">информация о типовых условиях контрактов, подлежащих применению при закупке товара, работы, услуги (при наличии);</text:p>
      <text:p text:style-name="P16">е) дата включения в каталог позиции;</text:p>
      <text:p text:style-name="P17">ж) дата (даты) начала обязательного применения информации, включенной в позицию каталога;</text:p>
      <text:p text:style-name="P18">з) дата окончания применения позиции каталога (при необходимости);</text:p>
      <text:p text:style-name="P19">и) дополнительная информация в соответствии с пунктом 19 настоящих Правил.</text:p>
      <text:p text:style-name="P20">Согласно<text:s/><text:a xlink:href="https://internet.garant.ru/document/redirect/71606930/1004" office:target-frame-name="_top" xlink:show="replace">пункту 4</text:a><text:s/>Правил N 145 заказчики обязаны применять информацию, включенную в позицию каталога в соответствии с<text:s/><text:a xlink:href="https://internet.garant.ru/document/redirect/71606930/1101" office:target-frame-name="_top" xlink:show="replace">подпунктами "а" - "г"</text:a><text:s/>и<text:s/><text:a xlink:href="https://internet.garant.ru/document/redirect/71606930/1106" office:target-frame-name="_top" xlink:show="replace">"е" - "з" пункта 10</text:a><text:s/>Правил N 145.</text:p>
      <text:soft-page-break/>
      <text:p text:style-name="P21">При этом в<text:s/><text:a xlink:href="https://internet.garant.ru/document/redirect/71606930/1007" office:target-frame-name="_top" xlink:show="replace">пункте 7</text:a><text:s/>Правил N 145 установлено, что в случае осуществления закупки товара, работы, услуги, в отношении которых в каталоге отсутствуют соответствующие позиции, заказчик осуществляет описание товара, работы, услуги в соответствии с требованиями<text:s/><text:a xlink:href="https://internet.garant.ru/document/redirect/70353464/33" office:target-frame-name="_top" xlink:show="replace">статьи 33</text:a><text:s/>Закона о контрактной системе.</text:p>
      <text:p text:style-name="P22">Согласно описанию объекта закупки Заказчиком закупаются:</text:p>
      <text:p text:style-name="P23">Фотобарабан/драм ОКПД2 28.99.40.110</text:p>
      <text:p text:style-name="P24">Картридж для электрографических печатающих устройств КТРУ 20.59.12.120-00000002 ОКПД 2: 28.23.25.000</text:p>
      <text:p text:style-name="P25">В отношении указанных товаров Заказчиком установлено преимущество в отношении товаров российского происхождения, выполняемых работ, оказываемых услуг российскими лицами.</text:p>
      <text:p text:style-name="Нормальный">На заседании Комиссии Управления представитель Заказчика пояснила, что код ОКПД2 28.23.25.000 соответствует закупаемым картриджам для МФУ с лазерной технологией печати, что также подтверждается Постановлением Тринадцатого арбитражного апелляционного суда от 19.02.2026 по делу NА56-73864/25, а также решением Арбитражного суда Московской области в решении от 13.11.2025 по делу N А41-73574/2025, решением Арбитражного суда Томской области от 08.04.2026 по делу N А67-12364/2025 .</text:p>
      <text:p text:style-name="P26">При принятия решения Комиссии Управления исходит из того, что определение кода ОКПД2 осуществляется заказчиком путем отнесения объекта закупки к соответствующему коду и наименованию позиции ОКПД2 с учетом специфики закупки и детализирующих пояснений к коду ОКПД2.</text:p>
      <text:p text:style-name="P27">При этом Комиссия Управления считает необходимым отметить, что заказчики самостоятельно определяют код ОКПД2 как наиболее подходящий объекту закупки, исходя из собственных потребностей и особенностей закупаемого товара, работы, услуги.</text:p>
      <text:p text:style-name="P28">Комиссией Управления установлено, что Заказчиком приобретаются картриджи для электрографических печатающих устройств.</text:p>
      <text:p text:style-name="P29">В свою очередь код ОКПД2 26.20.40.120, содержит, в том числе следующее описание:</text:p>
      <text:p text:style-name="P30">"Эта группировка в том числе включает:</text:p>
      <text:p text:style-name="P31">- картриджи для струйных и каплеструйных принтеров и многофункциональных печатающих устройств;</text:p>
      <text:p text:style-name="P32">- картриджи и прочие расходные материалы для сублимационных принтеров".</text:p>
      <text:p text:style-name="P33">Таким образом, код ОКПД2 26.20.40.120, соответствует картриджам для струйных, каплеструйных и сублимационных многофункциональных печатающих устройств, что не соответствует картриджам с лазерной технологией печати, для которых наиболее соответствующим кодом является код ОКПД2 28.23.25.000.</text:p>
      <text:p text:style-name="P34">Также в составе жалобы содержится довод о том, что Заказчик вместо ограничения установил преимущество в отношении товаров российского происхождения.</text:p>
      <text:p text:style-name="P35">Согласно<text:s/><text:a xlink:href="https://internet.garant.ru/document/redirect/70353464/42115" office:target-frame-name="_top" xlink:show="replace">подпункту 15 части 1 статьи 42</text:a><text:s/>Закона о контрактной системе при осуществлении закупки путем проведения открытых конкурентных способов заказчик формирует с использованием единой информационной системы, подписывает усиленной электронной подписью лица, имеющего право действовать от имени заказчика, и размещает в единой информационной системе извещение об осуществлении закупки, содержащее, в том числе, информацию о запрете или об ограничении закупок товаров (в том чис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лицами, о преимуществе в отношении товаров российского происхождения (в том числе поставляемых при выполнении закупаемых работ, оказании закупаемых услуг), работ, услуг, соответственно выполняемых, оказываемых российскими лицами, в случае, если такие запрет, ограничение, преимущество установлены в соответствии с пунктом 1 части 2 статьи 14 настоящего Федерального закона в отношении товара (в том числе поставляемого при выполнении закупаемой работы, оказании закупаемой услуги), работы, услуги, являющихся объектом закупки.</text:p>
      <text:p text:style-name="P36"><text:a xlink:href="https://internet.garant.ru/document/redirect/70353464/141" office:target-frame-name="_top" xlink:show="replace">Частью 1 статьи 14</text:a><text:s/>Закона о контрактной системе установлено, что при осуществлении закупок предоставляется национальный режим, обеспечивающий происходящему из иностранного государства или группы иностранных государств (далее - иностранное государство) товару, работе, услуге, соответственно выполняемой, оказываемой иностранным гражданином или иностранным юридическим лицом (далее - иностранное лицо), равные условия с товаром российского<text:s/><text:soft-page-break/>происхождения, работой, услугой, соответственно выполняемой, оказываемой российским гражданином или российским юридическим лицом (далее - российское лицо), за исключением случаев принятия Правительством Российской Федерации мер, предусмотренных пунктом 1 части 2 настоящей статьи. Если иное не предусмотрено мерами, принятыми Правительством Российской Федерации в соответствии с пунктом 1 части 2 настоящей статьи, положения настоящей статьи, касающиеся товара российского происхождения, работы, услуги, соответственно выполняемой, оказываемой российским лицом, применяются также в отношении товара, происходящего из иностранного государства, работы, услуги, соответственно выполняемой, оказываемой иностранным лицом, которым предоставляются равные условия с товаром российского происхождения, работой, услугой, соответственно выполняемой, оказываемой российским лицом.</text:p>
      <text:p text:style-name="P37">Согласно<text:s/><text:a xlink:href="https://internet.garant.ru/document/redirect/70353464/1421" office:target-frame-name="_top" xlink:show="replace">пунктам 1</text:a><text:s/>и<text:s/><text:a xlink:href="https://internet.garant.ru/document/redirect/70353464/1422" office:target-frame-name="_top" xlink:show="replace">2 части 2 статьи 14</text:a><text:s/>Закона о контрактной системе Правительство Российской Федерации:</text:p>
      <text:p text:style-name="P38">1) вправе с учетом положений части 3 настоящей статьи принимать меры, устанавливающие:</text:p>
      <text:p text:style-name="P39">а) запрет закупок товаров (в том чис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лицами;</text:p>
      <text:p text:style-name="P40">б) ограничение закупок товаров (в том чис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лицами;</text:p>
      <text:p text:style-name="P41">в) преимущество в отношении товаров российского происхождения (в том числе поставляемых при выполнении закупаемых работ, оказании закупаемых услуг), работ, услуг, соответственно выполняемых, оказываемых российскими лицами;</text:p>
      <text:p text:style-name="P42">2) определяет информацию и перечень документов, которые подтверждают страну происхождения товара для целей настоящего Федерального закона, в случае принятия мер, предусмотренных пунктом 1 настоящей части.</text:p>
      <text:p text:style-name="P43"><text:a xlink:href="https://internet.garant.ru/document/redirect/411197447/1" office:target-frame-name="_top" xlink:show="replace">Пунктом 1</text:a><text:s/>Постановления Правительства РФ от 23.12.2024 N 1875 "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" (далее - Постановления N 1875) установлено, что при осуществлении закупок в соответствии с Законом о контрактной системе и в соответствии с Федеральным законом N 223-ФЗ "О закупках товаров, работ, услуг отдельными видами юридических лиц" необходимо устанавливать:</text:p>
      <text:p text:style-name="P44">запрет закупок товаров (в том чис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гражданами, иностранными юридическими лицами (далее - иностранные лица), по перечню согласно приложению N 1, а также закупок в рамках государственного оборонного заказа для выполнения мероприятий государственных программ Российской Федерации, государственной программы вооружения, иных мероприятий в рамках государственного оборонного заказа товаров, происходящих из иностранных государств, работ, услуг, соответственно выполняемых, оказываемых иностранными лицами;</text:p>
      <text:p text:style-name="P45">ограничение закупок товаров (в том чис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лицами, по перечню согласно приложению N 2;</text:p>
      <text:p text:style-name="P46">преимущество в отношении товаров российского происхождения (в том числе поставляемых при выполнении закупаемых работ, оказании закупаемых услуг).</text:p>
      <text:p text:style-name="P47">Согласно<text:s/><text:a xlink:href="https://internet.garant.ru/document/redirect/411197447/42" office:target-frame-name="_top" xlink:show="replace">подпункту "б" пункта 4</text:a><text:s/>Постановления N 1875 установлено, что если объект закупки (предмет закупки) включает хотя бы один товар, не указанный в приложении N 1 к настоящему постановлению и приложении N 2 к настоящему постановлению, в отношении заявки, содержащей предложение о поставке товаров (в том числе поставляемых при выполнении закупаемых работ, оказании закупаемых услуг) только российского происхождения, применяется предусмотренное пунктом 1 настоящего постановления преимущество.</text:p>
      <text:p text:style-name="P48">Коды ОКПД2 28.99.40.110, 28.23.25.000 отсутствуют в Приложениях N 1 и N 2 к Постановлению N 1875.</text:p>
      <text:p text:style-name="P49">Таким образом установление преимущества в отношении товаров российского происхождения не противоречит законодательству. Довод Заявителя является необоснованным.</text:p>
      <text:soft-page-break/>
      <text:p text:style-name="P50">Кроме того, согласно протоколу подведения итогов определения поставщика (подрядчика, исполнителя) от 30.07.2026 N ИЗК1 на закупку подано 7 (семь) заявок, что свидетельствует о наличии достаточного количества участников закупки, готовых осуществить поставку на условиях извещения.</text:p>
      <text:p text:style-name="Нормальный">На основании вышеизложенного, руководствуясь<text:s/><text:a xlink:href="https://internet.garant.ru/document/redirect/70353464/99151" office:target-frame-name="_top" xlink:show="replace">пунктом 1 части 15 статьи 99</text:a>,<text:s/><text:a xlink:href="https://internet.garant.ru/document/redirect/70353464/1068" office:target-frame-name="_top" xlink:show="replace">частью 8 статьи 106</text:a><text:s/>Закона о контрактной системе, Комиссия Бурятского УФАС России</text:p>
      <text:p text:style-name="Нормальный">р е ш и л а:</text:p>
      <text:p text:style-name="P51">Признать жалобу ООО "Квазар" необоснованной.</text:p>
      <text:p text:style-name="Нормальный"/>
      <text:p text:style-name="P52">Настоящее решение может быть обжаловано в арбитражном суде в течение трех месяцев со дня его вынесения.</text:p>
      <text:p text:style-name="Нормальный"/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Председатель Комиссии</text:p>
          </table:table-cell>
          <table:table-cell table:style-name="TableCell60">
            <text:p text:style-name="Нормальный"/>
          </table:table-cell>
          <table:table-cell table:style-name="TableCell61">
            <text:p text:style-name="Нормальный"/>
          </table:table-cell>
        </table:table-row>
        <table:table-row table:style-name="TableRow62">
          <table:table-cell table:style-name="TableCell63">
            <text:p text:style-name="P64">Члены Комиссии</text:p>
          </table:table-cell>
          <table:table-cell table:style-name="TableCell65">
            <text:p text:style-name="Нормальный"/>
          </table:table-cell>
          <table:table-cell table:style-name="TableCell66">
            <text:p text:style-name="Нормальный"/>
          </table:table-cell>
        </table:table-row>
      </table:table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>
        <style:background-fill draw:fill="solid" draw:fill-color="#EAEFED"/>
      </style:paragraph-properties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  <style:background-fill draw:fill="solid" draw:fill-color="#FFF5AD"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  <style:background-fill draw:fill="solid" draw:fill-color="#F0F0F0"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/>
      </style:header>
      <style:footer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shkola133</dc:creator>
    <meta:creation-date>2026-09-08T09:30:00Z</meta:creation-date>
    <dc:date>2026-09-08T09:30:00Z</dc:date>
    <meta:template xlink:href="Normal" xlink:type="simple"/>
    <meta:editing-cycles>2</meta:editing-cycles>
    <meta:editing-duration>PT60S</meta:editing-duration>
    <meta:user-defined meta:name="Company">НПП "Гарант-Сервис"</meta:user-defined>
    <meta:document-statistic meta:page-count="5" meta:paragraph-count="37" meta:word-count="2818" meta:character-count="18846" meta:row-count="133" meta:non-whitespace-character-count="16065"/>
  </office:meta>
</office:document-meta>
</file>