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ableColumn4" style:family="table-column">
      <style:table-column-properties style:column-width="2.4013in" style:use-optimal-column-width="false"/>
    </style:style>
    <style:style style:name="TableColumn5" style:family="table-column">
      <style:table-column-properties style:column-width="2.559in" style:use-optimal-column-width="false"/>
    </style:style>
    <style:style style:name="Table3" style:family="table">
      <style:table-properties style:width="4.9604in" fo:margin-left="0in" table:align="left"/>
    </style:style>
    <style:style style:name="TableRow6" style:family="table-row">
      <style:table-row-properties style:use-optimal-row-height="false"/>
    </style:style>
    <style:style style:name="TableCell7" style:family="table-cell">
      <style:table-cell-properties fo:border="none" style:writing-mode="lr-tb" fo:padding-top="0in" fo:padding-left="0.0069in" fo:padding-bottom="0in" fo:padding-right="0.0069in"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none" style:writing-mode="lr-tb" fo:padding-top="0in" fo:padding-left="0.0069in" fo:padding-bottom="0in" fo:padding-right="0.0069in"/>
    </style:style>
    <style:style style:name="TableCell11" style:family="table-cell">
      <style:table-cell-properties fo:border="none" style:writing-mode="lr-tb" fo:padding-top="0in" fo:padding-left="0.0069in" fo:padding-bottom="0in" fo:padding-right="0.0069in"/>
    </style:style>
    <style:style style:name="TableColumn13" style:family="table-column">
      <style:table-column-properties style:column-width="1.8854in" style:use-optimal-column-width="false"/>
    </style:style>
    <style:style style:name="TableColumn14" style:family="table-column">
      <style:table-column-properties style:column-width="5.1847in" style:use-optimal-column-width="false"/>
    </style:style>
    <style:style style:name="TableColumn15" style:family="table-column">
      <style:table-column-properties style:column-width="3.4569in" style:use-optimal-column-width="false"/>
    </style:style>
    <style:style style:name="TableColumn16" style:family="table-column">
      <style:table-column-properties style:column-width="6.5597in" style:use-optimal-column-width="false"/>
    </style:style>
    <style:style style:name="Table12" style:family="table">
      <style:table-properties style:width="17.0868in" fo:margin-left="0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none" style:writing-mode="lr-tb" fo:padding-top="0in" fo:padding-left="0.0069in" fo:padding-bottom="0in" fo:padding-right="0.0069in"/>
    </style:style>
    <style:style style:name="TableCell19" style:family="table-cell">
      <style:table-cell-properties fo:border="none" style:writing-mode="lr-tb" fo:padding-top="0in" fo:padding-left="0.0069in" fo:padding-bottom="0in" fo:padding-right="0.0069in"/>
    </style:style>
    <style:style style:name="TableCell20" style:family="table-cell">
      <style:table-cell-properties fo:border="none" style:writing-mode="lr-tb" fo:padding-top="0in" fo:padding-left="0.0069in" fo:padding-bottom="0in" fo:padding-right="0.0069in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none" style:writing-mode="lr-tb" fo:padding-top="0in" fo:padding-left="0.0069in" fo:padding-bottom="0in" fo:padding-right="0.0069in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TableCell26" style:family="table-cell">
      <style:table-cell-properties fo:border="none" style:writing-mode="lr-tb" fo:padding-top="0in" fo:padding-left="0.0069in" fo:padding-bottom="0in" fo:padding-right="0.0069in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none" style:writing-mode="lr-tb" fo:padding-top="0in" fo:padding-left="0.0069in" fo:padding-bottom="0in" fo:padding-right="0.0069in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TableColumn33" style:family="table-column">
      <style:table-column-properties style:column-width="1.8902in" style:use-optimal-column-width="false"/>
    </style:style>
    <style:style style:name="TableColumn34" style:family="table-column">
      <style:table-column-properties style:column-width="7.1256in" style:use-optimal-column-width="false"/>
    </style:style>
    <style:style style:name="TableColumn35" style:family="table-column">
      <style:table-column-properties style:column-width="4.7243in" style:use-optimal-column-width="false"/>
    </style:style>
    <style:style style:name="TableColumn36" style:family="table-column">
      <style:table-column-properties style:column-width="6.575in" style:use-optimal-column-width="false"/>
    </style:style>
    <style:style style:name="Table32" style:family="table">
      <style:table-properties style:width="20.3152in" fo:margin-left="0in" table:align="lef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TableCell40" style:family="table-cell">
      <style:table-cell-properties fo:border="none" style:writing-mode="lr-tb" fo:padding-top="0in" fo:padding-left="0.0069in" fo:padding-bottom="0in" fo:padding-right="0.0069in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TableRow42" style:family="table-row">
      <style:table-row-properties style:use-optimal-row-height="false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TableCell46" style:family="table-cell">
      <style:table-cell-properties fo:border="none" style:writing-mode="lr-tb" fo:padding-top="0in" fo:padding-left="0.0069in" fo:padding-bottom="0in" fo:padding-right="0.0069in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none" style:writing-mode="lr-tb" fo:padding-top="0in" fo:padding-left="0.0069in" fo:padding-bottom="0in" fo:padding-right="0.0069in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TableCell50" style:family="table-cell">
      <style:table-cell-properties fo:border="none" style:writing-mode="lr-tb" fo:padding-top="0in" fo:padding-left="0.0069in" fo:padding-bottom="0in" fo:padding-right="0.0069in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TableColumn53" style:family="table-column">
      <style:table-column-properties style:column-width="1.8902in" style:use-optimal-column-width="false"/>
    </style:style>
    <style:style style:name="TableColumn54" style:family="table-column">
      <style:table-column-properties style:column-width="2.4013in" style:use-optimal-column-width="false"/>
    </style:style>
    <style:style style:name="TableColumn55" style:family="table-column">
      <style:table-column-properties style:column-width="2.4013in" style:use-optimal-column-width="false"/>
    </style:style>
    <style:style style:name="TableColumn56" style:family="table-column">
      <style:table-column-properties style:column-width="2.9527in" style:use-optimal-column-width="false"/>
    </style:style>
    <style:style style:name="Table52" style:family="table">
      <style:table-properties style:width="9.6458in" fo:margin-left="0in" table:align="lef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TableCell59" style:family="table-cell">
      <style:table-cell-properties fo:border="none" style:writing-mode="lr-tb" fo:padding-top="0in" fo:padding-left="0.0069in" fo:padding-bottom="0in" fo:padding-right="0.0069in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TableCell61" style:family="table-cell">
      <style:table-cell-properties fo:border="none" style:writing-mode="lr-tb" fo:padding-top="0in" fo:padding-left="0.0069in" fo:padding-bottom="0in" fo:padding-right="0.0069in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TableCell66" style:family="table-cell">
      <style:table-cell-properties fo:border="none" style:writing-mode="lr-tb" fo:padding-top="0in" fo:padding-left="0.0069in" fo:padding-bottom="0in" fo:padding-right="0.0069in"/>
    </style:style>
    <style:style style:name="TableRow67" style:family="table-row">
      <style:table-row-properties style:use-optimal-row-height="false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TableCell69" style:family="table-cell">
      <style:table-cell-properties fo:border="none" style:writing-mode="lr-tb" fo:padding-top="0in" fo:padding-left="0.0069in" fo:padding-bottom="0in" fo:padding-right="0.0069in"/>
    </style:style>
    <style:style style:name="TableCell70" style:family="table-cell">
      <style:table-cell-properties fo:border="none" style:writing-mode="lr-tb" fo:padding-top="0in" fo:padding-left="0.0069in" fo:padding-bottom="0in" fo:padding-right="0.0069in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TableColumn73" style:family="table-column">
      <style:table-column-properties style:column-width="3.6222in" style:use-optimal-column-width="false"/>
    </style:style>
    <style:style style:name="TableColumn74" style:family="table-column">
      <style:table-column-properties style:column-width="7.2437in" style:use-optimal-column-width="false"/>
    </style:style>
    <style:style style:name="Table72" style:family="table">
      <style:table-properties style:width="10.8659in" fo:margin-left="0in" table:align="lef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TableCell77" style:family="table-cell">
      <style:table-cell-properties fo:border="none" style:writing-mode="lr-tb" fo:padding-top="0in" fo:padding-left="0.0069in" fo:padding-bottom="0in" fo:padding-right="0.0069in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="none" style:writing-mode="lr-tb" fo:padding-top="0in" fo:padding-left="0.0069in" fo:padding-bottom="0in" fo:padding-right="0.0069in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none" style:writing-mode="lr-tb" fo:padding-top="0in" fo:padding-left="0.0069in" fo:padding-bottom="0in" fo:padding-right="0.0069in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none" style:writing-mode="lr-tb" fo:padding-top="0in" fo:padding-left="0.0069in" fo:padding-bottom="0in" fo:padding-right="0.0069in"/>
    </style:style>
    <style:style style:name="TableCell85" style:family="table-cell">
      <style:table-cell-properties fo:border="none" style:writing-mode="lr-tb" fo:padding-top="0in" fo:padding-left="0.0069in" fo:padding-bottom="0in" fo:padding-right="0.0069in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TableColumn89" style:family="table-column">
      <style:table-column-properties style:column-width="2.4013in" style:use-optimal-column-width="false"/>
    </style:style>
    <style:style style:name="TableColumn90" style:family="table-column">
      <style:table-column-properties style:column-width="2.559in" style:use-optimal-column-width="false"/>
    </style:style>
    <style:style style:name="Table88" style:family="table">
      <style:table-properties style:width="4.9604in" fo:margin-left="0in" table:align="lef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TableCell96" style:family="table-cell">
      <style:table-cell-properties fo:border="none" style:writing-mode="lr-tb" fo:padding-top="0in" fo:padding-left="0.0069in" fo:padding-bottom="0in" fo:padding-right="0.0069in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83669261/0" office:target-frame-name="_top" xlink:show="replace">Решение Управления Федеральной антимонопольной службы по Республике Татарстан от 29 июля 2026 г. N АК/7221/26</text:a></text:h>
      <text:p text:style-name="Нормальный">Комиссия Управления Федеральной антимонопольной службы по Республике Татарстан по рассмотрению жалоб на действия комиссий заказчиков, деятельность которых регламентирована<text:s/><text:a xlink:href="https://internet.garant.ru/document/redirect/12188083/0" office:target-frame-name="_top" xlink:show="replace">Федеральным законом</text:a><text:s/>от 18.07.2011 г. N223-ФЗ "О закупках товаров, работ, услуг отдельными видами юридических лиц" (далее - Комиссия) в составе:</text:p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Нормальный"/>
            <text:p text:style-name="Прижатыйвлево">Председатель Комиссии:</text:p>
          </table:table-cell>
          <table:table-cell table:style-name="TableCell8">
            <text:p text:style-name="Нормальный"/>
            <text:p text:style-name="Прижатыйвлево">&lt;_&gt; - [должностное лицо]</text:p>
          </table:table-cell>
        </table:table-row>
        <table:table-row table:style-name="TableRow9">
          <table:table-cell table:style-name="TableCell10">
            <text:p text:style-name="Нормальный"/>
            <text:p text:style-name="Прижатыйвлево">Члены Комиссии:</text:p>
          </table:table-cell>
          <table:table-cell table:style-name="TableCell11">
            <text:p text:style-name="Нормальный"/>
            <text:p text:style-name="Прижатыйвлево">&lt;_&gt; - [должностное лицо]</text:p>
            <text:p text:style-name="Прижатыйвлево">&lt;_&gt; - [должностное лицо]</text:p>
          </table:table-cell>
        </table:table-row>
      </table:table>
      <text:p text:style-name="Нормальный">рассмотрев в режиме видеоконференции жалобу заявителя ООО "КинТекс" (вх. N6814-ЭП/26 от 17.07.2026 г.) на действия Заказчика - ООО "ГЭА" при проведении закупки NUZ26062600012 предмет закупки "Поставка полотна вафельного отбеленного".</text:p>
      <text:p text:style-name="Нормальный">в присутствии представителей:</text:p>
      <text:p text:style-name="Нормальный">Заказчика - &lt;_&gt; - [должностное лицо] (по доверенности).</text:p>
      <text:p text:style-name="Нормальный">В отсутствии представителей Заявителя, извещенного о дате, времени и месте рассмотрения надлежащим образом.</text:p>
      <text:p text:style-name="Нормальный">У С Т А Н О В И Л А:</text:p>
      <text:p text:style-name="Нормальный">Извещение NUZ26062600012 на право заключения договора на поставку полотна вафельного отбеленного, размещено на официальном сайте Российской Федерации https://zakupki.gov.ru.</text:p>
      <text:p text:style-name="Нормальный">Заказчик - ООО "ГЭА".</text:p>
      <text:p text:style-name="Нормальный">Предмет маркетингового исследования - заключения договора на поставку полотна вафельного отбеленного.</text:p>
      <text:p text:style-name="Нормальный">Суть жалобы: по мнению заявителя, при проведении закупки нарушены требования действующего законодательства.</text:p>
      <text:p text:style-name="Нормальный">Заказчик с доводами, изложенными в жалобе, не согласился, представил письменные пояснения, а также документы по извещению, которые приобщены к материалам дела.</text:p>
      <text:p text:style-name="Нормальный">В соответствии с<text:s/><text:a xlink:href="https://internet.garant.ru/document/redirect/12188083/310" office:target-frame-name="_top" xlink:show="replace">частью 10 статьи 3</text:a><text:s/>Федерального закона от 18.07.2011 г. N223-ФЗ "О закупках товаров, работ, услуг отдельными видами юридических лиц" (далее - Закон о закупках) любой участник закупки вправе обжаловать в антимонопольном органе в порядке, установленном<text:s/><text:a xlink:href="https://internet.garant.ru/document/redirect/12148517/23010248" office:target-frame-name="_top" xlink:show="replace">статьей 18.1</text:a><text:s/>Федерального закона от 26 июля 2006 года N 135-ФЗ "О защите конкуренции", с учетом особенностей, установленных настоящей статьей, действия (бездействие) заказчика, комиссии по осуществлению закупок, оператора электронной площадки при закупке товаров, работ, услуг, если такие действия (бездействие) нарушают права и законные интересы участника закупки. Обжалование осуществляется в следующих случаях:</text:p>
      <text:p text:style-name="Нормальный">1) осуществление заказчиком закупки с нарушением требований настоящего Федерального закона и (или) порядка подготовки и (или) осуществления закупки, содержащегося в утвержденном и размещенном в единой информационной системе положении о закупке такого заказчика;</text:p>
      <text:p text:style-name="Нормальный">2.1) нарушение оператором электронной площадки при осуществлении закупки товаров, работ, услуг требований, установленных настоящим Федеральным законом;</text:p>
      <text:p text:style-name="Нормальный">3) неразмещение в единой информационной системе положения о закупке, изменений, внесенных в указанное положение, информации о закупке, информации и документов о договорах, заключенных заказчиками по результатам закупки, а также иной информации, подлежащей в соответствии с настоящим Федеральным законом размещению в единой информационной системе, или нарушение сроков такого размещения;</text:p>
      <text:p text:style-name="Нормальный">4) предъявление к участникам закупки требований, не предусмотренных документацией о конкурентной закупке;</text:p>
      <text:p text:style-name="Нормальный">5) осуществление заказчиками закупки товаров, работ, услуг в отсутствие утвержденного и размещенного в единой информационной системе положения о закупке и без применения положений<text:s/><text:a xlink:href="https://internet.garant.ru/document/redirect/70353464/0" office:target-frame-name="_top" xlink:show="replace">Федерального закона</text:a><text:s/>от 5 апреля 2013 года N 44-ФЗ "О контрактной системе в сфере закупок товаров, работ, услуг для обеспечения государственных и муниципальных нужд", предусмотренных частью<text:s/><text:soft-page-break/>8.1 настоящей статьи, частью 5 статьи 8 настоящего Федерального закона, включая нарушение порядка применения указанных положений;</text:p>
      <text:p text:style-name="Нормальный">6) неразмещение в единой информационной системе информации или размещение недостоверной информации о годовом объеме закупки, которую заказчики обязаны осуществить у субъектов малого и среднего предпринимательства.</text:p>
      <text:p text:style-name="Нормальный">Согласно абзацу 2 части 2 Разъяснений ФАС России от 23.01.2018 г. "О рассмотрении жалоб на действия (бездействие) заказчика при закупке товаров, работ, услуг" по правилам<text:s/><text:a xlink:href="https://internet.garant.ru/document/redirect/12148517/23010248" office:target-frame-name="_top" xlink:show="replace">ст. 18.1</text:a><text:s/>Закона о защите конкуренции жалоба может быть подана либо лицом, подавшим заявку на участие в торгах, либо лицом, не подавшим заявку на участие в торгах в случае, если обжалуется порядок размещения информации о проведении торгов либо порядок подачи заявок на участие в торгах.</text:p>
      <text:p text:style-name="Нормальный">Данная жалоба рассматривается в соответствии с<text:s/><text:a xlink:href="https://internet.garant.ru/document/redirect/12188083/3101" office:target-frame-name="_top" xlink:show="replace">пунктом 1 части 10 статьи 3</text:a><text:s/>Закона о закупках, а именно осуществление заказчиком закупки с нарушением требований настоящего Федерального закона и (или) порядка подготовки и (или) осуществления закупки, содержащегося в утвержденном и размещенном в единой информационной системе положении о закупке такого заказчика.</text:p>
      <text:p text:style-name="Нормальный">В соответствии с указанными положениями<text:s/><text:a xlink:href="https://internet.garant.ru/document/redirect/12148517/0" office:target-frame-name="_top" xlink:show="replace">Закона</text:a><text:s/>о защите конкуренции, а также Разъяснениями ФАС России, Комиссия установила, что жалоба заявителя подлежит рассмотрению в рамках<text:s/><text:a xlink:href="https://internet.garant.ru/document/redirect/12148517/23010248" office:target-frame-name="_top" xlink:show="replace">статьи 18.1</text:a><text:s/>Федерального закона от 26.07.2006 г. N 135-ФЗ "О защите конкуренции" (далее - Закон о защите конкуренции), по правилам которой антимонопольный орган рассматривает жалобы на действия (бездействие) юридического лица, организатора торгов, оператора электронной площадки, конкурсной комиссии или аукционной комиссии при организации и проведении торгов, заключении договоров по результатам торгов либо в случае, если торги, проведение которых является обязательным в соответствии с законодательством Российской Федерации, признаны несостоявшимися, а также при организации и проведении закупок в соответствии с<text:s/><text:a xlink:href="https://internet.garant.ru/document/redirect/12188083/0" office:target-frame-name="_top" xlink:show="replace">Федеральным законом</text:a><text:s/>от 18.07.2011 г. N 223-ФЗ "О закупках товаров, работ, услуг отдельными видами юридических лиц", за исключением жалоб, рассмотрение которых предусмотрено законодательством Российской Федерации о контрактной системе в сфере закупок товаров, работ, услуг для обеспечения государственных и муниципальных нужд.</text:p>
      <text:p text:style-name="Нормальный">Комиссия Татарстанского УФАС России по результатам рассмотрения доводов заявителей на действия заказчика и позиции Заказчика, изучения документации приходит к следующим выводам.</text:p>
      <text:p text:style-name="Нормальный">Согласно доводам жалобы протокол рассмотрения заявок не содержит достаточных сведений, позволяющих проверить законность принятого решения.</text:p>
      <text:p text:style-name="Нормальный">В соответствии с<text:s/><text:a xlink:href="https://internet.garant.ru/document/redirect/12188083/21" office:target-frame-name="_top" xlink:show="replace">частями 1</text:a>,<text:s/><text:a xlink:href="https://internet.garant.ru/document/redirect/12188083/22" office:target-frame-name="_top" xlink:show="replace">2 статьи 2</text:a><text:s/>Закона о закупках при закупке товаров, работ, услуг заказчики руководствуются<text:s/><text:a xlink:href="https://internet.garant.ru/document/redirect/10103000/0" office:target-frame-name="_top" xlink:show="replace">Конституцией</text:a><text:s/>Российской Федерации,<text:s/><text:a xlink:href="https://internet.garant.ru/document/redirect/10164072/0" office:target-frame-name="_top" xlink:show="replace">Гражданским кодексом</text:a><text:s/>Российской Федерации, настоящим Федеральным законом, другими федеральными законами и иными нормативными правовыми актами Российской Федерации, а также принятыми в соответствии с ними и утвержденными с учетом положений части 3 настоящей статьи правовыми актами, регламентирующими правила закупки (далее - положение о закупке).</text:p>
      <text:p text:style-name="Нормальный">Положение о закупке является документом, который регламентирует закупочную деятельность заказчика и должен содержать требования к закупке, в том числе порядок определения и обоснования начальной (максимальной) цены договора, цены договора, заключаемого с единственным поставщиком (исполнителем, подрядчиком), включая порядок определения формулы цены, устанавливающей правила расчета сумм, подлежащих уплате заказчиком поставщику (исполнителю, подрядчику) в ходе исполнения договора (далее - формула цены), определения и обоснования цены единицы товара, работы, услуги, определения максимального значения цены договора, порядок подготовки и осуществления закупок способами, указанными в частях 3.1 и 3.2 статьи 3 настоящего Федерального закона, порядок и условия их применения, порядок заключения и исполнения договоров, а также иные связанные с обеспечением закупки положения.</text:p>
      <text:p text:style-name="Нормальный">В рамках проведения рассматриваемой закупки Заказчик руководствовался порядком организации и проведения закупки товаров, работ, услуг ООО "ГЭА" (далее - порядок проведения закупок)</text:p>
      <text:p text:style-name="Нормальный">Согласно<text:s/><text:a xlink:href="https://internet.garant.ru/document/redirect/12188083/302146" office:target-frame-name="_top" xlink:show="replace">пункту 6 части 14 статьи 3.2</text:a><text:s/>Закона о закупках протокол, составленный по итогам конкурентной закупки (далее - итоговый протокол), должен содержать следующие сведения:</text:p>
      <text:p text:style-name="Нормальный">1) дата подписания протокола;</text:p>
      <text:soft-page-break/>
      <text:p text:style-name="Нормальный">2) количество поданных заявок на участие в закупке, а также дата и время регистрации каждой такой заявки;</text:p>
      <text:p text:style-name="Нормальный">4) порядковые номера заявок на участие в закупке, окончательных предложений участников закупки в порядке уменьшения степени выгодности содержащихся в них условий исполнения договора, включая информацию о ценовых предложениях и (или) дополнительных ценовых предложениях участников закупки. Заявке на участие в закупке, окончательному предложению, в которых содержатся лучшие условия исполнения договора, присваивается первый номер. В случае, если в нескольких заявках на участие в закупке, окончательных предложениях содержатся одинаковые условия исполнения договора, меньший порядковый номер присваивается заявке на участие в закупке, окончательному предложению, которые поступили ранее других заявок на участие в закупке, окончательных предложений, содержащих такие же условия;</text:p>
      <text:p text:style-name="Нормальный">5) результаты рассмотрения заявок на участие в закупке, окончательных предложений (если документацией о закупке, извещением об осуществлении закупки на последнем этапе проведения закупки предусмотрены рассмотрение таких заявок, окончательных предложений и возможность их отклонения) с указанием в том числе:</text:p>
      <text:p text:style-name="Нормальный">а) количества заявок на участие в закупке, окончательных предложений, которые отклонены;</text:p>
      <text:p text:style-name="Нормальный">б) оснований отклонения каждой заявки на участие в закупке, каждого окончательного предложения с указанием положений документации о закупке, извещения о проведении запроса котировок, которым не соответствуют такие заявка, окончательное предложение;</text:p>
      <text:p text:style-name="Нормальный">6) результаты оценки заявок на участие в закупке, окончательных предложений (если документацией о закупке на последнем этапе ее проведения предусмотрена оценка заявок, окончательных предложений) с указанием решения комиссии по осуществлению закупок о присвоении каждой такой заявке, каждому окончательному предложению значения по каждому из предусмотренных критериев оценки таких заявок (в случае, если этапом закупки предусмотрена оценка таких заявок);</text:p>
      <text:p text:style-name="Нормальный">7) причины, по которым закупка признана несостоявшейся, в случае признания ее таковой;</text:p>
      <text:p text:style-name="Нормальный">8) иные сведения в случае, если необходимость их указания в протоколе предусмотрена положением о закупке.</text:p>
      <text:p text:style-name="Нормальный">Согласно пункту 22 порядка проведения закупок Заказчика на основании результатов рассмотрения и оценки предложений участников маркетинговых исследований комиссией по маркетинговым исследованиям оформляется протокол, в котором могут быть приняты следующие решения:</text:p>
      <text:p text:style-name="Нормальный">- о выборе наиболее выгодных условий поставки товара (выполнения работ, оказания услуг).</text:p>
      <text:p text:style-name="Нормальный">- об отклонении всех заявок на участие в маркетинговых исследованиях, признании маркетинговых исследований несостоявшимися.</text:p>
      <text:p text:style-name="Нормальный">- об отказе от проведения маркетинговых исследований.</text:p>
      <text:p text:style-name="Нормальный">- о сборе дополнительных предложений и проведении дополнительной оценки заявок на участие в маркетинговых исследованиях.</text:p>
      <text:p text:style-name="Нормальный">09.07.2026 Заказчиком размещен протокол подведение итогов с приложением протокола оценки и сопоставления предложений участников.</text:p>
      <text:p text:style-name="Нормальный">Согласно итоговому протоколу заявка N 734739 признана победителем закупочной процедуры.</text:p>
      <text:p text:style-name="Нормальный">Согласно протоколу оценки и сопоставления предложений участников:</text:p>
      <text:p text:style-name="Нормальный">1.Оценка и сопоставление предложений участников запроса предложений по критерию "Цена договора" (значимость критерия - 40%):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Нормальный"/>
            <text:p text:style-name="Прижатыйвлево">Участники закупки</text:p>
          </table:table-cell>
          <table:table-cell table:style-name="TableCell19">
            <text:p text:style-name="Нормальный"/>
            <text:p text:style-name="Прижатыйвлево">Предложение участника закупки о цене договора, руб.</text:p>
          </table:table-cell>
          <table:table-cell table:style-name="TableCell20">
            <text:p text:style-name="Нормальный"/>
            <text:p text:style-name="Прижатыйвлево">Рейтинг по критерию, определенный</text:p>
            <text:p text:style-name="Прижатыйвлево">по формуле:</text:p>
          </table:table-cell>
          <table:table-cell table:style-name="TableCell21">
            <text:p text:style-name="Нормальный"/>
            <text:p text:style-name="Прижатыйвлево">Рейтинг по критерию, умноженный на значимость (коэффициент - 0,4)</text:p>
          </table:table-cell>
        </table:table-row>
        <table:table-row table:style-name="TableRow22">
          <table:table-cell table:style-name="TableCell23">
            <text:p text:style-name="Нормальный"/>
            <text:p text:style-name="Прижатыйвлево">Участник 3</text:p>
          </table:table-cell>
          <table:table-cell table:style-name="TableCell24">
            <text:p text:style-name="Нормальный"/>
            <text:p text:style-name="Прижатыйвлево">15 980 000,00</text:p>
          </table:table-cell>
          <table:table-cell table:style-name="TableCell25">
            <text:p text:style-name="Нормальный"/>
            <text:p text:style-name="Прижатыйвлево">73,46</text:p>
          </table:table-cell>
          <table:table-cell table:style-name="TableCell26">
            <text:p text:style-name="Нормальный"/>
            <text:p text:style-name="Прижатыйвлево">29,38</text:p>
          </table:table-cell>
        </table:table-row>
        <table:table-row table:style-name="TableRow27">
          <table:table-cell table:style-name="TableCell28">
            <text:p text:style-name="Нормальный"/>
            <text:p text:style-name="Прижатыйвлево">Участник 4</text:p>
          </table:table-cell>
          <table:table-cell table:style-name="TableCell29">
            <text:p text:style-name="Нормальный"/>
            <text:p text:style-name="Прижатыйвлево">11 738 840,00</text:p>
          </table:table-cell>
          <table:table-cell table:style-name="TableCell30">
            <text:p text:style-name="Нормальный"/>
            <text:p text:style-name="Прижатыйвлево">100,00</text:p>
          </table:table-cell>
          <table:table-cell table:style-name="TableCell31">
            <text:p text:style-name="Нормальный"/>
            <text:p text:style-name="Прижатыйвлево">40,00</text:p>
          </table:table-cell>
        </table:table-row>
      </table:table>
      <text:p text:style-name="Нормальный">2. Оценка и сопоставление предложений участников запроса предложений по критерию "Срок поставки товара" (значимость критерия - 60%):</text:p>
      <text:p text:style-name="Нормальный"/>
      <text:p text:style-name="Нормальный"/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Нормальный"/>
            <text:p text:style-name="Прижатыйвлево">Участники закупки</text:p>
          </table:table-cell>
          <table:table-cell table:style-name="TableCell39">
            <text:p text:style-name="Нормальный"/>
            <text:p text:style-name="Прижатыйвлево">Предложение участника закупки по сроку поставки товара, в рабочих днях.</text:p>
          </table:table-cell>
          <table:table-cell table:style-name="TableCell40">
            <text:p text:style-name="Нормальный"/>
            <text:p text:style-name="Прижатыйвлево">Рейтинг по показателю определяется по формуле:</text:p>
          </table:table-cell>
          <table:table-cell table:style-name="TableCell41">
            <text:p text:style-name="Нормальный"/>
            <text:p text:style-name="Прижатыйвлево">Рейтинг по критерию, умноженный на значимость (коэффициент - 0,6)</text:p>
          </table:table-cell>
        </table:table-row>
        <table:table-row table:style-name="TableRow42">
          <table:table-cell table:style-name="TableCell43">
            <text:p text:style-name="Нормальный"/>
            <text:p text:style-name="Прижатыйвлево">Участник 3</text:p>
          </table:table-cell>
          <table:table-cell table:style-name="TableCell44">
            <text:p text:style-name="Нормальный"/>
            <text:p text:style-name="Прижатыйвлево">21</text:p>
          </table:table-cell>
          <table:table-cell table:style-name="TableCell45">
            <text:p text:style-name="Нормальный"/>
            <text:p text:style-name="Прижатыйвлево">100,00</text:p>
          </table:table-cell>
          <table:table-cell table:style-name="TableCell46">
            <text:p text:style-name="Нормальный"/>
            <text:p text:style-name="Прижатыйвлево">60,00</text:p>
          </table:table-cell>
        </table:table-row>
        <table:table-row table:style-name="TableRow47">
          <table:table-cell table:style-name="TableCell48">
            <text:p text:style-name="Нормальный"/>
            <text:p text:style-name="Прижатыйвлево">Участник 4</text:p>
          </table:table-cell>
          <table:table-cell table:style-name="TableCell49">
            <text:p text:style-name="Нормальный"/>
            <text:p text:style-name="Прижатыйвлево">35</text:p>
          </table:table-cell>
          <table:table-cell table:style-name="TableCell50">
            <text:p text:style-name="Нормальный"/>
            <text:p text:style-name="Прижатыйвлево">60</text:p>
          </table:table-cell>
          <table:table-cell table:style-name="TableCell51">
            <text:p text:style-name="Нормальный"/>
            <text:p text:style-name="Прижатыйвлево">36,00</text:p>
          </table:table-cell>
        </table:table-row>
      </table:table>
      <text:p text:style-name="Нормальный">3. Итоговый рейтинг предложения рассчитан путем сложения рейтингов по каждому критерию оценки, умноженных на их значимость:</text:p>
      <text:p text:style-name="Нормальный"/>
      <text:p text:style-name="Нормальный"/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Нормальный"/>
            <text:p text:style-name="Прижатыйвлево">Участники закупки</text:p>
          </table:table-cell>
          <table:table-cell table:style-name="TableCell59">
            <text:p text:style-name="Нормальный"/>
            <text:p text:style-name="Прижатыйвлево">Рейтинг по критерию N1</text:p>
          </table:table-cell>
          <table:table-cell table:style-name="TableCell60">
            <text:p text:style-name="Нормальный"/>
            <text:p text:style-name="Прижатыйвлево">Рейтинг по критерию N2</text:p>
          </table:table-cell>
          <table:table-cell table:style-name="TableCell61">
            <text:p text:style-name="Нормальный"/>
            <text:p text:style-name="Прижатыйвлево">Итоговый рейтинг предложения</text:p>
          </table:table-cell>
        </table:table-row>
        <table:table-row table:style-name="TableRow62">
          <table:table-cell table:style-name="TableCell63">
            <text:p text:style-name="Нормальный"/>
            <text:p text:style-name="Прижатыйвлево">Участник 3</text:p>
          </table:table-cell>
          <table:table-cell table:style-name="TableCell64">
            <text:p text:style-name="Нормальный"/>
            <text:p text:style-name="Прижатыйвлево">29,38</text:p>
          </table:table-cell>
          <table:table-cell table:style-name="TableCell65">
            <text:p text:style-name="Нормальный"/>
            <text:p text:style-name="Прижатыйвлево">60,00</text:p>
          </table:table-cell>
          <table:table-cell table:style-name="TableCell66">
            <text:p text:style-name="Нормальный"/>
            <text:p text:style-name="Прижатыйвлево">89,38</text:p>
          </table:table-cell>
        </table:table-row>
        <table:table-row table:style-name="TableRow67">
          <table:table-cell table:style-name="TableCell68">
            <text:p text:style-name="Нормальный"/>
            <text:p text:style-name="Прижатыйвлево">Участник 4</text:p>
          </table:table-cell>
          <table:table-cell table:style-name="TableCell69">
            <text:p text:style-name="Нормальный"/>
            <text:p text:style-name="Прижатыйвлево">40,00</text:p>
          </table:table-cell>
          <table:table-cell table:style-name="TableCell70">
            <text:p text:style-name="Нормальный"/>
            <text:p text:style-name="Прижатыйвлево">36,00</text:p>
          </table:table-cell>
          <table:table-cell table:style-name="TableCell71">
            <text:p text:style-name="Нормальный"/>
            <text:p text:style-name="Прижатыйвлево">76,00</text:p>
          </table:table-cell>
        </table:table-row>
      </table:table>
      <text:p text:style-name="Нормальный">Из доводов жалобы Заявителя следует, что из размещенных документов невозможно установить:</text:p>
      <text:p text:style-name="Нормальный">- Какими документами и материалами руководствовалась комиссия при оценке заявок.</text:p>
      <text:p text:style-name="Нормальный">- Каким образом были проверены сведения, представленные участниками.</text:p>
      <text:p text:style-name="Нормальный">- Какими обстоятельствами комиссия обосновала признание победителем участника с существенно более высокой ценой.</text:p>
      <text:p text:style-name="Нормальный">- Существовали ли документы, подтверждающие объективность принятого решения на момент подведения итогов закупки.</text:p>
      <text:p text:style-name="Нормальный">Заказчиком пояснено, что расчеты по критериям произведенные Заказчиком соответствуют правильному исчислению по формулам указанным в закупочной документации. Заказчик при оценке заявок руководствовался исключительно документацией о проведении маркетинговых исследований.</text:p>
      <text:p text:style-name="Нормальный">Комиссия Татарстанского УФАС России выслушав пояснения сторон, изучив материалы дела приходит к следующему.</text:p>
      <text:p text:style-name="Нормальный">В силу положений<text:s/><text:a xlink:href="https://internet.garant.ru/document/redirect/12188083/41013" office:target-frame-name="_top" xlink:show="replace">пунктов 13</text:a>,<text:s/><text:a xlink:href="https://internet.garant.ru/document/redirect/12188083/41014" office:target-frame-name="_top" xlink:show="replace">14 части 10 статьи 4</text:a><text:s/>Закона о закупках в документации о закупке должны быть указаны сведения, определенные положением о закупке, в том числе критерии оценки и сопоставления заявок на участие в закупке, порядок оценки и сопоставления заявок на участие в закупке.</text:p>
      <text:p text:style-name="Нормальный">Согласно пунктам 7.10, 7.11 порядка проведения закупок ООО "ГЭА" документация о маркетинговых исследованиях должна содержать:</text:p>
      <text:p text:style-name="Нормальный">- Критерии оценки заявок на участие в маркетинговых исследованиях.</text:p>
      <text:p text:style-name="Нормальный">- Требования к участникам закупки и перечень документов, представляемых участниками закупки для подтверждения их соответствия установленным требованиям.</text:p>
      <text:p text:style-name="Нормальный">Согласно пункту 2.10.1 конкурсной документации Заказчиком установлены следующие критерии оценки и сопоставления заявок на участие в закупке:</text:p>
      <table:table table:style-name="Table72">
        <table:table-columns>
          <table:table-column table:style-name="TableColumn73"/>
          <table:table-column table:style-name="TableColumn74"/>
        </table:table-columns>
        <table:table-row table:style-name="TableRow75">
          <table:table-cell table:style-name="TableCell76">
            <text:p text:style-name="Нормальный"/>
            <text:p text:style-name="Прижатыйвлево">Критерии</text:p>
          </table:table-cell>
          <table:table-cell table:style-name="TableCell77">
            <text:p text:style-name="Нормальный"/>
            <text:p text:style-name="Прижатыйвлево">Содержание и показатели критериев</text:p>
          </table:table-cell>
        </table:table-row>
        <table:table-row table:style-name="TableRow78">
          <table:table-cell table:style-name="TableCell79">
            <text:p text:style-name="Нормальный"/>
            <text:p text:style-name="Прижатыйвлево">Цена договора</text:p>
          </table:table-cell>
          <table:table-cell table:style-name="TableCell80">
            <text:p text:style-name="Нормальный"/>
            <text:p text:style-name="Прижатыйвлево">Оценивается цена договора, предложенная участником маркетинговых исследований</text:p>
          </table:table-cell>
        </table:table-row>
        <table:table-row table:style-name="TableRow81">
          <table:table-cell table:style-name="TableCell82" table:number-columns-spanned="2">
            <text:p text:style-name="Нормальный"/>
            <text:p text:style-name="Прижатыйвлево">Рейтинг, присуждаемый заявке по критерию, определяется по формуле:</text:p>
            <text:p text:style-name="Нормальный"/>
            <text:p text:style-name="Нормальный"/>
            <text:p text:style-name="Прижатыйвлево">где:</text:p>
            <text:p text:style-name="Прижатыйвлево">Цi - предложение участника, которое оценивается;</text:p>
            <text:p text:style-name="Прижатыйвлево">Цmin - минимальное предложение из предложений по критерию оценки, сделанных участниками;</text:p>
            <text:soft-page-break/>
            <text:p text:style-name="Прижатыйвлево">Для расчета итогового рейтинга по критерию "цена договора" рейтинг, присуждаемый оцениваемой заявке, умножается на соответствующую указанному в п. 11 Документации критерию значимость.</text:p>
          </table:table-cell>
          <table:covered-table-cell/>
        </table:table-row>
        <table:table-row table:style-name="TableRow83">
          <table:table-cell table:style-name="TableCell84">
            <text:p text:style-name="Нормальный"/>
            <text:p text:style-name="Прижатыйвлево">Срок поставки товара</text:p>
          </table:table-cell>
          <table:table-cell table:style-name="TableCell85">
            <text:p text:style-name="Нормальный"/>
            <text:p text:style-name="Прижатыйвлево">Оценивается количество рабочих дней, предложенное участником маркетинговых исследований</text:p>
          </table:table-cell>
        </table:table-row>
        <table:table-row table:style-name="TableRow86">
          <table:table-cell table:style-name="TableCell87" table:number-columns-spanned="2">
            <text:p text:style-name="Нормальный"/>
            <text:p text:style-name="Прижатыйвлево">Рейтинг, присуждаемый Предложению по критерию, определяется по формуле:</text:p>
            <text:p text:style-name="Нормальный"/>
            <text:p text:style-name="Нормальный"/>
            <text:p text:style-name="Прижатыйвлево">где:</text:p>
            <text:p text:style-name="Прижатыйвлево">ЦБi - рейтинг, присуждаемый i-му предложению по указанному критерию;</text:p>
            <text:p text:style-name="Прижатыйвлево">Цi - предложение участника, которое оценивается, при этом предложение участника должно содержать одно конкретное значение критерия, не равное нулю. В случае, если предложение содержит несколько значений, в том числе их диапазон (интервал), к оценке принимается максимальное значение срока, содержащееся в предложении.</text:p>
            <text:p text:style-name="Прижатыйвлево">Цmin - минимальное предложение из предложенных по критерию оценки участниками закупки.</text:p>
            <text:p text:style-name="Прижатыйвлево">Для расчета итогового рейтинга по Предложению рейтинг, присуждаемый этому Предложению по критерию "Срок поставки товара" умножается на соответствующую указанному в п. 11 Документации критерию значимость.</text:p>
            <text:p text:style-name="Прижатыйвлево">При оценке по данному критерию лучшим признается предложение участника, которое содержит наименьший срок (количество рабочих дней).</text:p>
          </table:table-cell>
          <table:covered-table-cell/>
        </table:table-row>
      </table:table>
      <text:p text:style-name="Нормальный">Комиссией Татарстанского УФАС России проанализированы заявки, представленные на участие в маркетинговом исследовании в рамках которого установлено, что победителем закупки к поставке предложено полотно вафельное отбеленное, срок поставки товара 30 календарных дней.</text:p>
      <text:p text:style-name="Нормальный">Комиссия отмечает, что Закупочная документация размещена Заказчиком на официальном сайте, находится в свободном доступе, требования, указанные в документации, в том числе и в отношении оценки заявок участников закупки, предъявляются в равной степени ко всем участникам закупки, что не нарушает принципы конкуренции, а также права и законные интересы участников закупки. Расчет баллов итогового рейтинга заявок применен в равной мере ко всем участникам закупки в соответствии с порядком оценки и сопоставления заявок на участие в маркетинговом исследовании. Победителем закупки признан участник, заявке которого присвоен самый высокий итоговый рейтинг.</text:p>
      <text:p text:style-name="Нормальный">Закон о закупках не содержит прямых указаний о необходимости включения в итоговый протокол абсолютно всей информации, детально раскрывающей причины начисления того или иного количества баллов поданным заявкам, а также сведений о материалах которыми руководствовалась закупочная комиссия, о способах проверки сведений, представленных участниками, а также обоснование признания победителя закупки.</text:p>
      <text:p text:style-name="Нормальный">При этом<text:s/><text:a xlink:href="https://internet.garant.ru/document/redirect/12188083/302014" office:target-frame-name="_top" xlink:show="replace">частью 14 статьи 3.2</text:a><text:s/>Закона о закупках установлен ограниченный перечень сведений, подлежащих обязательному указанию в протоколе.</text:p>
      <text:p text:style-name="Нормальный">Указанный перечень сведений как следует из вышеуказанных норм может быть дополнен только положением о закупке. Вместе с тем, порядок проведения закупок Заказчика не содержит специальных требований к содержанию протоколов, составляемых в рамках проведения закупочной процедуры.</text:p>
      <text:p text:style-name="Нормальный">В рассматриваемом случае содержание закупочной документации и протокола, составленного по итогам конкурентной закупки, позволяет в совокупности участникам закупки (и без дополнительных запросов и разъяснений) определить порядок, систему начисления баллов по поданным заявкам, проверить и оценить их правильность, что не может свидетельствовать о нарушении принципа информационной открытости закупки.</text:p>
      <text:p text:style-name="Нормальный">Таким образом, Комиссия Татарстанского УФАС России исследовав Итоговый протокол, отмечает, что протокол содержит все необходимые сведения, что соответствует требованиям<text:s/><text:a xlink:href="https://internet.garant.ru/document/redirect/12188083/302014" office:target-frame-name="_top" xlink:show="replace">пункта 14 статьи 3.2.</text:a><text:s/>Закона о закупках.</text:p>
      <text:p text:style-name="Нормальный">Само по себе несогласие Заявителя с итогами конкурентной процедуры не свидетельствует о нарушении Заказчиком положений Закона о закупках.</text:p>
      <text:p text:style-name="Нормальный">Кроме того, Заявителем также не представлено сведений подтверждающих направленность действий заказчика на установление преимуществ конкретным участникам закупочной процедуры, а также необоснованное ограничение конкуренции.</text:p>
      <text:p text:style-name="Нормальный">На основании изложенного Комиссия Татарстанского УФАС России принимает решение о признании жалобы необоснованной.</text:p>
      <text:soft-page-break/>
      <text:p text:style-name="Нормальный">На основании вышеизложенного, руководствуясь<text:s/><text:a xlink:href="https://internet.garant.ru/document/redirect/12148517/23010248" office:target-frame-name="_top" xlink:show="replace">статьей 18.1</text:a><text:s/>Федерального закона от 26.07.2006 г. N135-ФЗ "О защите конкуренции", Комиссия</text:p>
      <text:p text:style-name="Нормальный">Р Е Ш И Л А:</text:p>
      <text:p text:style-name="Нормальный">Признать жалобу ООО "КинТекс" (вх. N6814-ЭП/26 от 17.07.2026 г.) на действия Заказчика - ООО "ГЭА" при проведении закупки NUZ26062600012 предмет закупки "Поставка полотна вафельного отбеленного" необоснованной.</text:p>
      <text:p text:style-name="Нормальный">Решение Комиссии может быть обжаловано в судебном порядке в течение трех месяцев со дня его принятия.</text:p>
      <table:table table:style-name="Table88">
        <table:table-columns>
          <table:table-column table:style-name="TableColumn89"/>
          <table:table-column table:style-name="TableColumn90"/>
        </table:table-columns>
        <table:table-row table:style-name="TableRow91">
          <table:table-cell table:style-name="TableCell92">
            <text:p text:style-name="Нормальный"/>
            <text:p text:style-name="Прижатыйвлево">Председатель Комиссии:</text:p>
          </table:table-cell>
          <table:table-cell table:style-name="TableCell93">
            <text:p text:style-name="Нормальный"/>
            <text:p text:style-name="Прижатыйвлево">&lt;_&gt; - [должностное лицо]</text:p>
          </table:table-cell>
        </table:table-row>
        <table:table-row table:style-name="TableRow94">
          <table:table-cell table:style-name="TableCell95">
            <text:p text:style-name="Нормальный"/>
            <text:p text:style-name="Прижатыйвлево">Члены Комиссии:</text:p>
          </table:table-cell>
          <table:table-cell table:style-name="TableCell96">
            <text:p text:style-name="Нормальный"/>
            <text:p text:style-name="Прижатыйвлево">&lt;_&gt; - [должностное лицо]</text:p>
            <text:p text:style-name="Прижатыйвлево">&lt;_&gt; - [должностное лицо]</text:p>
          </table:table-cell>
        </table:table-row>
      </table:table>
      <text:p text:style-name="Нормальный"/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>
        <style:background-fill draw:fill="solid" draw:fill-color="#EAEFED"/>
      </style:paragraph-properties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  <style:background-fill draw:fill="solid" draw:fill-color="#FFF5AD"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  <style:background-fill draw:fill="solid" draw:fill-color="#F0F0F0"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/>
      </style:header>
      <style:footer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shkola133</dc:creator>
    <meta:creation-date>2026-09-08T09:15:00Z</meta:creation-date>
    <dc:date>2026-09-08T09:15:00Z</dc:date>
    <meta:template xlink:href="Normal" xlink:type="simple"/>
    <meta:editing-cycles>2</meta:editing-cycles>
    <meta:editing-duration>PT120S</meta:editing-duration>
    <meta:user-defined meta:name="Company">НПП "Гарант-Сервис"</meta:user-defined>
    <meta:document-statistic meta:page-count="6" meta:paragraph-count="40" meta:word-count="3012" meta:character-count="20147" meta:row-count="143" meta:non-whitespace-character-count="17175"/>
  </office:meta>
</office:document-meta>
</file>