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</office:font-face-decls>
  <office:automatic-styles>
    <style:style style:name="P1" style:parent-style-name="Заголовок1" style:master-page-name="MP0" style:family="paragraph">
      <style:paragraph-properties fo:break-before="page"/>
    </style:style>
    <style:style style:name="P3" style:parent-style-name="Нормальный" style:family="paragraph">
      <style:paragraph-properties fo:text-align="center" fo:text-indent="0in"/>
    </style:style>
    <style:style style:name="P4" style:parent-style-name="Нормальный" style:family="paragraph">
      <style:paragraph-properties fo:text-indent="0.4722in"/>
    </style:style>
    <style:style style:name="P5" style:parent-style-name="Нормальный" style:family="paragraph">
      <style:paragraph-properties fo:text-align="center" fo:text-indent="0.4722in"/>
    </style:style>
    <style:style style:name="P6" style:parent-style-name="Нормальный" style:family="paragraph">
      <style:paragraph-properties fo:text-indent="0.3937in"/>
    </style:style>
    <style:style style:name="P7" style:parent-style-name="Нормальный" style:family="paragraph">
      <style:paragraph-properties fo:text-indent="0.3937in"/>
    </style:style>
    <style:style style:name="P8" style:parent-style-name="Нормальный" style:family="paragraph">
      <style:paragraph-properties fo:text-indent="0.3937in"/>
    </style:style>
    <style:style style:name="P9" style:parent-style-name="Нормальный" style:family="paragraph">
      <style:paragraph-properties fo:text-indent="0.3937in"/>
    </style:style>
  </office:automatic-styles>
  <office:body>
    <office:text text:use-soft-page-breaks="true">
      <text:h text:style-name="P1" text:outline-level="1"><text:bookmark-start text:name="anchor0"/><text:bookmark-end text:name="anchor0"/><text:a xlink:href="https://internet.garant.ru/document/redirect/482675481/0" office:target-frame-name="_top" xlink:show="replace">Решение Федеральной антимонопольной службы от 2 июля 2026 г. N НП-112/26</text:a></text:h>
      <text:p text:style-name="Нормальный">На основании<text:s/><text:a xlink:href="https://internet.garant.ru/document/redirect/70353464/99" office:target-frame-name="_top" xlink:show="replace">статьи 99</text:a><text:s/>Федерального закона от 05.04.2013 N 44-ФЗ "О контрактной системе в сфере закупок товаров, работ, услуг для обеспечения государственных и муниципальных нужд" (далее - Закон о контрактной системе),<text:s/><text:a xlink:href="https://internet.garant.ru/document/redirect/74731940/1019" office:target-frame-name="_top" xlink:show="replace">пункта 19</text:a><text:s/>Правил осуществления контроля в сфере закупок товаров, работ, услуг в отношении заказчиков, контрактных служб, контрактных управляющих, комиссий по осуществлению закупок товаров, работ, услуг и их членов, уполномоченных органов, уполномоченных учреждений, специализированных организаций, операторов электронных площадок, операторов специализированных электронных площадок, банков, государственной корпорации развития "ВЭБ.РФ", региональных гарантийных организаций, утвержденных<text:s/><text:a xlink:href="https://internet.garant.ru/document/redirect/74731940/0" office:target-frame-name="_top" xlink:show="replace">постановлением</text:a><text:s/>Правительства Российской Федерации от 01.10.2020 N 1576 (далее - Правила), в соответствии с<text:s/><text:a xlink:href="https://internet.garant.ru/document/redirect/414418557/0" office:target-frame-name="_top" xlink:show="replace">приказом</text:a><text:s/>ФАС России от 15.05.2026 N 365/26 "О создании комиссии ФАС России по контролю в сфере закупок" (далее - Приказ) комиссия ФАС России по контролю в сфере закупок (далее - Комиссия) в составе:</text:p>
      <text:p text:style-name="Нормальный">без участия представителей ГКУ "Дирекция ТДФ" (далее - Заказчик), Комитета государственного заказа Тверской области (далее - Уполномоченный орган), комиссии по осуществлению закупок Уполномоченного органа (далее - Комиссия по осуществлению закупок), АО "Сбербанк-АСТ" (далее - Оператор электронной площадки),</text:p>
      <text:p text:style-name="Нормальный">в соответствии с<text:s/><text:a xlink:href="https://internet.garant.ru/document/redirect/70353464/9915" office:target-frame-name="_top" xlink:show="replace">частью 15 статьи 99</text:a><text:s/>Закона о контрактной системе и во исполнение поручения Президента Российской Федерации от 23.05.2019 N Пр-907 (пункт 3 Протокола заседания Совета при Президенте Российской Федерации по стратегическому развитию и национальным проектам от 08.05.2019 N 2) о необходимости усиления ФАС России контроля за соблюдением законодательства Российской Федерации о контрактной системе при осуществлении закупок в рамках реализации национальных проектов, на основании<text:s/><text:a xlink:href="https://internet.garant.ru/document/redirect/74731940/1028" office:target-frame-name="_top" xlink:show="replace">пункта 28</text:a><text:s/>Правил Комиссия провела внеплановую проверку на наличие признаков нарушения законодательства Российской Федерации в действиях Заказчика, Уполномоченного органа, Комиссии по осуществлению закупок при проведении Заказчиком, Уполномоченным органом, Комиссией по осуществлению закупок, Оператором электронной площадки открытого конкурса в электронной форме на право заключения контракта на выполнение работ по ремонту автомобильной дороги общего пользования регионального значения "Бологое - Удомля" км 18+100 - км 48+000 в Бологовском муниципальном округе Тверской области (номер извещения в единой информационной системе в сфере закупок www.zakupki.gov.ru (далее - ЕИС) - 0136500001126002535) (далее - Конкурс, Извещение),</text:p>
      <text:p text:style-name="Нормальный"/>
      <text:p text:style-name="P3">УСТАНОВИЛА:</text:p>
      <text:p text:style-name="Нормальный"/>
      <text:p text:style-name="Нормальный">В соответствии с Извещением, протоколами, составленными при определении поставщика (подрядчика, исполнителя):</text:p>
      <text:p text:style-name="Нормальный">1) Извещение размещено в ЕИС - 22.04.2026;</text:p>
      <text:p text:style-name="Нормальный">2) способ определения поставщика (подрядчика, исполнителя) - открытый конкурс в электронной форме;</text:p>
      <text:p text:style-name="Заголовокстатьи">3) начальная (максимальная) цена контракта - 972 652 167,95 руб.;</text:p>
      <text:p text:style-name="Нормальный">4) источник финансирования - бюджет субъекта Российской Федерации;</text:p>
      <text:p text:style-name="P4">5) дата окончания срока подачи заявок на участие в Конкурсе - 08.05.2026;</text:p>
      <text:p text:style-name="Нормальный">6) на участие в Конкурсе подано 4 заявки от участников закупки;</text:p>
      <text:p text:style-name="Нормальный">7) по результатам рассмотрения заявок принято решение о признании 4 заявок участников Конкурса соответствующими требованиям Извещения и Закона о контрактной системе;</text:p>
      <text:p text:style-name="Нормальный">8) между Заказчиком и участником Конкурса с идентификационным номером "60" заключен контракт от 25.05.2026 N 4/2026-Р на сумму 972 652 167,95 руб. (реестровый номер в ЕИС - 2690500901826000020).</text:p>
      <text:p text:style-name="Нормальный">Согласно<text:s/><text:a xlink:href="https://internet.garant.ru/document/redirect/70353464/341" office:target-frame-name="_top" xlink:show="replace">части 1 статьи 34</text:a><text:s/>Закона о контрактной системе контракт заключается на условиях, предусмотренных извещением об осуществлении закупки или приглашением, документацией о закупке, заявкой участника закупки, с которым заключается контракт, за исключением случаев, в которых в соответствии с Законом о контрактной системе извещение об осуществлении закупки или приглашение, документация о закупке, заявка не предусмотрены.</text:p>
      <text:soft-page-break/>
      <text:p text:style-name="Нормальный">Из содержания<text:s/><text:a xlink:href="https://internet.garant.ru/document/redirect/70353464/42201" office:target-frame-name="_top" xlink:show="replace">пункта 1 части 2 статьи 42</text:a><text:s/>Закона о контрактной системе следует, что извещение об осуществлении закупки, если иное не предусмотрено Законом о контрактной системе, должно содержать описание объекта закупки в соответствии со<text:s/><text:a xlink:href="https://internet.garant.ru/document/redirect/70353464/33" office:target-frame-name="_top" xlink:show="replace">статьей 33</text:a><text:s/>Закона о контрактной системе.</text:p>
      <text:p text:style-name="Нормальный">В соответствии с<text:s/><text:a xlink:href="https://internet.garant.ru/document/redirect/70353464/3311" office:target-frame-name="_top" xlink:show="replace">пунктом 1 части 1 статьи 33</text:a><text:s/>Закона о контрактной системе в описании объекта закупки указываются функциональные, технические и качественные характеристики, эксплуатационные характеристики объекта закупки (при необходимости). В описание объекта закупки не должны включаться требования или указания в отношении товарных знаков, знаков обслуживания, фирменных наименований, патентов, полезных моделей, промышленных образцов, наименование страны происхождения товара, требования к товарам, информации, работам, услугам при условии, что такие требования или указания влекут за собой ограничение количества участников закупки. Допускается использование в описании объекта закупки указания на товарный знак при условии сопровождения такого указания словами "или эквивалент" либо при условии несовместимости товаров, на которых размещаются другие товарные знаки, и необходимости обеспечения взаимодействия таких товаров с товарами, используемыми заказчиком, либо при условии закупок запасных частей и расходных материалов к машинам и оборудованию, используемым заказчиком, в соответствии с технической документацией на указанные машины и оборудование.</text:p>
      <text:p text:style-name="Нормальный"><text:a xlink:href="https://internet.garant.ru/document/redirect/70353464/42205" office:target-frame-name="_top" xlink:show="replace">Пунктом 5 части 2 статьи 42</text:a><text:s/>Закона о контрактной системе установлено, что извещение об осуществлении закупки, если иное не предусмотрено Законом о контрактной системе, должно содержать проект контракта.</text:p>
      <text:p text:style-name="Нормальный">Пунктом 1.1 проекта контракта Извещения (далее - Проект контракта) установлено, что Заказчик поручает, а подрядчик принимает на себя обязательство выполнить весь комплекс работ согласно условиям контракта и приложениям к нему, в том числе в соответствии с описанием объекта закупки (техническим заданием) (приложение N 1 к Проекту контракта) (далее - Описание объекта закупки).</text:p>
      <text:p text:style-name="Нормальный">В соответствии с Описанием объекта закупки перед началом работ по укладке асфальтобетонных смесей, составы (рецепты) на используемые асфальтобетонные смеси должны быть согласованы Заказчиком.</text:p>
      <text:p text:style-name="Нормальный">Комиссия отмечает, что требование о согласовании рецепта состава асфальтобетонной смеси с Заказчиком является излишним, поскольку составы смесей, используемых для выполнения работ по государственному контракту регулируются соответствующими национальными стандартами (ГОСТ).</text:p>
      <text:p text:style-name="Нормальный">Кроме того, Комиссией установлено, что в соответствии с Описанием объекта закупки в течении 5 дней с даты заключения контракта подрядчик обязан разработать и согласовать с Заказчиком макет (проект) информационного дорожного знака (щита) с целью информирования водителей и пешеходов о производстве ремонтных работ, а также произвести установку паспорта объекта в начале и конце участка ремонта автомобильной дороги.</text:p>
      <text:p text:style-name="Нормальный">При этом Комиссия отмечает, что требование о необходимости согласования с Заказчиком макетов информационных щитов не предусмотрено положениями Закона о контрактной системе.</text:p>
      <text:p text:style-name="Нормальный">Кроме того, установление указанного требования ставит подрядчика в зависимость от волеизъявления Заказчика и может привести к невозможности исполнения поставщиком контракта, что нарушает требования Закона о контрактной системе.</text:p>
      <text:p text:style-name="Нормальный">Таким образом, Комиссия приходит к выводу, что действия Заказчика, Уполномоченного органа, установивших вышеуказанные положения в Проекте контракта, нарушают<text:s/><text:a xlink:href="https://internet.garant.ru/document/redirect/70353464/42201" office:target-frame-name="_top" xlink:show="replace">пункт 1 части 2 статьи 42</text:a><text:s/>Закона о контрактной системе и содержат признаки административного правонарушения, ответственность за совершение которого предусмотрена<text:s/><text:a xlink:href="https://internet.garant.ru/document/redirect/12125267/730105" office:target-frame-name="_top" xlink:show="replace">частью 5 статьи 7.30.1</text:a><text:s/>Кодекса Российской Федерации об административных правонарушениях.</text:p>
      <text:p text:style-name="Нормальный">На основании изложенного и руководствуясь частью 1 статьи 2, пунктом 2 части 15 статьи 99 Закона о контрактной системе, Правилами, Приказом, Комиссия</text:p>
      <text:p text:style-name="Нормальный"/>
      <text:p text:style-name="P5">РЕШИЛА:</text:p>
      <text:p text:style-name="Нормальный"/>
      <text:soft-page-break/>
      <text:p text:style-name="P6">1. Признать в действиях Заказчика, Уполномоченного органа нарушение<text:s/><text:a xlink:href="https://internet.garant.ru/document/redirect/70353464/42201" office:target-frame-name="_top" xlink:show="replace">пункта 1 части 2 статьи 42</text:a><text:s/>Закона о контрактной системе.</text:p>
      <text:p text:style-name="P7">2. В связи с тем, что контракт заключен, предписание об устранении выявленного нарушения Закона о контрактной системе не выдавать.</text:p>
      <text:p text:style-name="P8">3. Передать материалы от 02.07.2026 по делу N НП-112/26 соответствующему должностному лицу Управления контроля размещения государственного заказа ФАС России для рассмотрения вопроса о возбуждении дела об административном правонарушении.</text:p>
      <text:p text:style-name="Нормальный"/>
      <text:p text:style-name="P9">Настоящее решение может быть обжаловано в судебном порядке в течении трех месяцев в установленном законом порядке.</text:p>
      <text:p text:style-name="Нормальный"/>
      <text:p text:style-name="Нормаль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default-outline-level="1">
      <style:text-properties fo:hyphenate="false"/>
    </style:style>
    <style:style style:name="Заголовок2" style:display-name="Заголовок 2" style:family="paragraph" style:parent-style-name="Heading" style:default-outline-level="2">
      <style:text-properties fo:hyphenate="false"/>
    </style:style>
    <style:style style:name="Заголовок3" style:display-name="Заголовок 3" style:family="paragraph" style:parent-style-name="Heading" style:default-outline-level="3">
      <style:text-properties fo:hyphenate="false"/>
    </style:style>
    <style:style style:name="Заголовок4" style:display-name="Заголовок 4" style:family="paragraph" style:parent-style-name="Heading" style:default-outline-level="4">
      <style:text-properties fo:hyphenate="false"/>
    </style:style>
    <style:style style:name="Обычный" style:display-name="Обычный" style:family="paragraph">
      <style:text-properties style:font-name="Times New Roman" fo:font-size="12pt" style:font-size-asian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text-align="justify" fo:text-indent="0.5in"/>
      <style:text-properties style:font-name="Times New Roman" fo:font-size="12pt" style:font-size-asian="12pt" fo:hyphenate="false"/>
    </style:style>
    <style:style style:name="Preformatted" style:display-name="Preformatted" style:family="paragraph">
      <style:paragraph-properties fo:widows="2" fo:orphans="2" fo:text-align="justify"/>
      <style:text-properties style:font-name="Courier New" style:font-name-asian="Courier New" style:font-name-complex="Courier New" fo:font-size="12pt" style:font-size-asian="12pt" style:font-size-complex="12pt" fo:hyphenate="true"/>
    </style:style>
    <style:style style:name="Heading" style:display-name="Heading" style:family="paragraph" style:parent-style-name="Standard">
      <style:paragraph-properties fo:keep-with-next="always" fo:text-align="center" fo:margin-top="0.1666in" fo:margin-bottom="0.0833in"/>
      <style:text-properties fo:font-weight="bold" style:font-weight-asian="bold" fo:hyphenate="false"/>
    </style:style>
    <style:style style:name="Нормальный" style:display-name="Нормальный" style:family="paragraph" style:parent-style-name="Standard">
      <style:text-properties fo:hyphenate="false"/>
    </style:style>
    <style:style style:name="НормальныйOEM" style:display-name="Нормальный (OEM)" style:family="paragraph" style:parent-style-name="Preformatted">
      <style:text-properties fo:hyphenate="true"/>
    </style:style>
    <style:style style:name="Утратилсилу" style:display-name="Утратил силу" style:family="paragraph" style:parent-style-name="Standard">
      <style:text-properties style:text-line-through-style="solid" style:text-line-through-width="auto" style:text-line-through-color="font-color" style:text-line-through-mode="continuous" style:text-line-through-type="single" fo:color="#666600" fo:hyphenate="false"/>
    </style:style>
    <style:style style:name="Textreference" style:display-name="Text (reference)" style:family="paragraph" style:parent-style-name="Standard">
      <style:paragraph-properties fo:margin-top="0.052in" fo:text-indent="0in"/>
      <style:text-properties fo:font-style="italic" style:font-style-asian="italic" fo:color="#353842" fo:hyphenate="false"/>
    </style:style>
    <style:style style:name="Комментарий" style:display-name="Комментарий" style:family="paragraph" style:parent-style-name="Textreference">
      <style:paragraph-properties fo:background-color="#F0F0F0">
        <style:background-fill draw:fill="solid" draw:fill-color="#F0F0F0"/>
      </style:paragraph-properties>
      <style:text-properties fo:background-color="#F0F0F0" fo:hyphenate="false"/>
    </style:style>
    <style:style style:name="Заголовокстатьи" style:display-name="Заголовок статьи" style:family="paragraph" style:parent-style-name="Standard">
      <style:paragraph-properties fo:margin-left="1.1194in" fo:text-indent="-0.6194in">
        <style:tab-stops/>
      </style:paragraph-properties>
      <style:text-properties fo:hyphenate="false"/>
    </style:style>
    <style:style style:name="Прижатыйвлево" style:display-name="Прижатый влево" style:family="paragraph" style:parent-style-name="Standard">
      <style:paragraph-properties fo:text-align="start" fo:text-indent="0in"/>
      <style:text-properties fo:hyphenate="false"/>
    </style:style>
    <style:style style:name="Информацияоверсии" style:display-name="Информация о версии" style:family="paragraph" style:parent-style-name="Textreference">
      <style:paragraph-properties fo:background-color="#F0F0F0">
        <style:background-fill draw:fill="solid" draw:fill-color="#F0F0F0"/>
      </style:paragraph-properties>
      <style:text-properties fo:background-color="#F0F0F0" fo:hyphenate="false"/>
    </style:style>
    <style:style style:name="Невступилвсилу" style:display-name="Не вступил в силу" style:family="paragraph" style:parent-style-name="Standard">
      <style:paragraph-properties fo:margin-left="0.0965in" fo:text-indent="-0.0965in">
        <style:tab-stops/>
      </style:paragraph-properties>
      <style:text-properties fo:hyphenate="false"/>
    </style:style>
    <style:style style:name="Информацияобизменениях" style:display-name="Информация об изменениях" style:family="paragraph" style:parent-style-name="Textreference">
      <style:paragraph-properties fo:background-color="#EAEFED">
        <style:background-fill draw:fill="solid" draw:fill-color="#EAEFED"/>
      </style:paragraph-properties>
      <style:text-properties fo:font-size="10pt" style:font-size-asian="10pt" fo:background-color="#EAEFED" fo:hyphenate="false"/>
    </style:style>
    <style:style style:name="ЗаголовокЭРлевоеокно" style:display-name="Заголовок ЭР (левое окно)" style:family="paragraph" style:parent-style-name="Heading">
      <style:text-properties fo:hyphenate="false"/>
    </style:style>
    <style:style style:name="Сноска" style:display-name="Сноска" style:family="paragraph" style:parent-style-name="Standard">
      <style:text-properties fo:font-size="10pt" style:font-size-asian="10pt" fo:hyphenate="false"/>
    </style:style>
    <style:style style:name="Взамен" style:display-name="Взамен" style:family="paragraph" style:parent-style-name="Textreference">
      <style:paragraph-properties fo:margin-left="0.3in" fo:background-color="#FFF5AD">
        <style:tab-stops/>
        <style:background-fill draw:fill="solid" draw:fill-color="#FFF5AD"/>
      </style:paragraph-properties>
      <style:text-properties fo:background-color="#FFF5AD" fo:hyphenate="false"/>
    </style:style>
    <style:style style:name="Сравнение" style:display-name="Сравнение" style:family="paragraph" style:parent-style-name="Textreference">
      <style:paragraph-properties fo:margin-left="0.3in" fo:background-color="#F0F0F0">
        <style:tab-stops/>
        <style:background-fill draw:fill="solid" draw:fill-color="#F0F0F0"/>
      </style:paragraph-properties>
      <style:text-properties fo:background-color="#F0F0F0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513in" fo:margin-bottom="0.5in" fo:margin-right="0.5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2" style:parent-style-name="Standard" style:family="paragraph">
      <style:paragraph-properties fo:text-align="start" fo:text-indent="0in"/>
      <style:text-properties style:font-name-asian="Times New Roman" style:font-name-complex="Times New Roman"/>
    </style:style>
  </office:automatic-styles>
  <office:master-styles>
    <style:master-page style:name="MP0" style:page-layout-name="PL0">
      <style:header>
        <text:p text:style-name="P2"/>
      </style:header>
      <style:footer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description>Документ экспортирован из системы ГАРАНТ</dc:description>
    <meta:initial-creator>НПП "Гарант-Сервис"</meta:initial-creator>
    <dc:creator>shkola133</dc:creator>
    <meta:creation-date>2026-09-08T09:36:00Z</meta:creation-date>
    <dc:date>2026-09-08T09:36:00Z</dc:date>
    <meta:template xlink:href="Normal" xlink:type="simple"/>
    <meta:editing-cycles>2</meta:editing-cycles>
    <meta:editing-duration>PT60S</meta:editing-duration>
    <meta:user-defined meta:name="Company">НПП "Гарант-Сервис"</meta:user-defined>
    <meta:document-statistic meta:page-count="3" meta:paragraph-count="19" meta:word-count="1428" meta:character-count="9553" meta:row-count="67" meta:non-whitespace-character-count="8144"/>
  </office:meta>
</office:document-meta>
</file>